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4e2bcba1c58d4e3be8b81b8b9768cefc.png"/>
  <manifest:file-entry manifest:media-type="image/png" manifest:full-path="Pictures/54d8a4b32d511ea6cd68e93acbb74ab4.png"/>
  <manifest:file-entry manifest:media-type="image/png" manifest:full-path="Pictures/668583e6c8fd005082e7656a65ed63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products:userguide"/><text:bookmark-start text:name="__RefHeading___shop_productsuser_guide_1"/><text:bookmark-start text:name="shop_productsuser_guide"/>Shop Products : user guide<text:bookmark-end text:name="__RefHeading___shop_productsuser_guide_1"/><text:bookmark-end text:name="shop_productsuser_guide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h text:style-name="Heading_20_4" text:outline-level="4"><text:bookmark-start text:name="__RefHeading___use_case_3"/><text:bookmark-start text:name="use_case"/>Use case<text:bookmark-end text:name="__RefHeading___use_case_3"/><text:bookmark-end text:name="use_case"/></text:h>
      <text:p text:style-name="Text_20_body">Des produits  ont été acquis par le client qui peut accéder à la liste de ses produits acquis via le bloc.</text:p>
      <text:h text:style-name="Heading_20_4" text:outline-level="4"><text:bookmark-start text:name="__RefHeading___displayed_on_screen_4"/><text:bookmark-start text:name="displayed_on_screen"/>Displayed on screen<text:bookmark-end text:name="__RefHeading___displayed_on_screen_4"/><text:bookmark-end text:name="displayed_on_screen"/></text:h>
      <text:p text:style-name="Text_20_body">Ci dessous rendu du bloc vierge, et rendu du bloc faisant état d'un produit. </text:p>
      <text:p text:style-name="Text_20_body"><draw:frame draw:style-name="mediacenter" draw:name="1" text:anchor-type="paragraph" draw:z-index="1" svg:width="11.059583333333cm" svg:height="2.301875cm"><draw:image xlink:href="Pictures/4e2bcba1c58d4e3be8b81b8b9768cefc.png" xlink:type="simple" xlink:show="embed" xlink:actuate="onLoad"/></draw:frame></text:p>
      <text:p text:style-name="Text_20_body"><draw:frame draw:style-name="mediacenter" draw:name="2" text:anchor-type="paragraph" draw:z-index="2" svg:width="11.324166666667cm" svg:height="6.429375cm"><draw:image xlink:href="Pictures/54d8a4b32d511ea6cd68e93acbb74ab4.png" xlink:type="simple" xlink:show="embed" xlink:actuate="onLoad"/></draw:frame></text:p>
      <text:p text:style-name="Text_20_body">Suivre le lien vers le produit acquis permet d'en obtenir les détails :</text:p>
      <text:p text:style-name="Text_20_body"><draw:frame draw:style-name="mediacenter" draw:name="3" text:anchor-type="paragraph" draw:z-index="3" svg:width="22.489583333333cm" style:rel-width="100%" svg:height="12.594166666667cm" style:rel-height="scale"><draw:image xlink:href="Pictures/668583e6c8fd005082e7656a65ed63ae.png" xlink:type="simple" xlink:show="embed" xlink:actuate="onLoad"/></draw:frame></text:p>
      <text:p text:style-name="Horizontal_20_Line"/>
      <text:p text:style-name="Text_20_body"><text:a xlink:type="simple" xlink:href="https://docsen.activeprolearn.com/doku.php?id=blocks:shopproducts" text:style-name="Internet_20_link" text:visited-style-name="Visited_20_Internet_20_Link">Back to component shopproduct</text:a>- <text:a xlink:type="simple" xlink:href="https://docsen.activeprolearn.com/doku.php?id=local:shop" text:style-name="Internet_20_link" text:visited-style-name="Visited_20_Internet_20_Link">Componant Local shop</text:a>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39:10</meta:creation-date>
    <dc:creator>Generated</dc:creator>
    <dc:date>2026-08-31T10::39:10</dc:date>
    <dc:language>en-US</dc:language>
    <meta:editing-cycles>1</meta:editing-cycles>
    <meta:editing-duration>PT0S</meta:editing-duration>
    <dc:title>blocks_retained:shopproducts:userguide</dc:title>
  </office:meta>
</office:document-meta>
</file>