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png" manifest:full-path="Pictures/ed325c1ca6ceb90afb6903805da05e52.png"/>
  <manifest:file-entry manifest:media-type="image/png" manifest:full-path="Pictures/963bbaf860ad5e99ce6aa54fd91a24c1.png"/>
  <manifest:file-entry manifest:media-type="image/svg+xml" manifest:full-path="Pictures/6429eebfcbd2dcc1a1ba79c7f50ee4e4.svg"/>
  <manifest:file-entry manifest:media-type="image/png" manifest:full-path="Pictures/0ed5ec4f8e8c2cd5590a5378882e181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 </text:p>
      <text:h text:style-name="Heading_20_2" text:outline-level="2"><text:bookmark text:name="blocks_retained:shopbills:userguide"/><text:bookmark-start text:name="__RefHeading___my_transactions_-_shop_billsuser_guide_1"/><text:bookmark-start text:name="my_transactions_-_shop_billsuser_guide"/>My transactions - Shop Bills : User guide<text:bookmark-end text:name="__RefHeading___my_transactions_-_shop_billsuser_guide_1"/><text:bookmark-end text:name="my_transactions_-_shop_billsuser_guide"/></text:h>
      <text:h text:style-name="Heading_20_2" text:outline-level="2"><text:bookmark-start text:name="__RefHeading___boutique_moodle_2"/><text:bookmark-start text:name="boutique_moodle"/>Boutique Moodle<text:bookmark-end text:name="__RefHeading___boutique_moodle_2"/><text:bookmark-end text:name="boutique_moodle"/></text:h>
      <text:h text:style-name="Heading_20_3" text:outline-level="3"><text:bookmark-start text:name="__RefHeading___placer_le_bloc_dans_un_cours_3"/><text:bookmark-start text:name="placer_le_bloc_dans_un_cours"/>Placer le bloc dans un cours<text:bookmark-end text:name="__RefHeading___placer_le_bloc_dans_un_cours_3"/><text:bookmark-end text:name="placer_le_bloc_dans_un_cours"/></text:h>
      <text:p text:style-name="Text_20_body">Mode édition/Ajouter un bloc/Mes transactions</text:p>
      <text:p text:style-name="Text_20_body"><draw:frame draw:style-name="mediacenter" draw:name="1" text:anchor-type="paragraph" draw:z-index="1" svg:width="11.059583333333cm" svg:height="2.301875cm"><draw:image xlink:href="Pictures/ed325c1ca6ceb90afb6903805da05e52.png" xlink:type="simple" xlink:show="embed" xlink:actuate="onLoad"/></draw:frame></text:p>
      <text:p text:style-name="Text_20_body">Conseil : Créez un  cours avec ce bloc qui servira de support client, afin de permettre l'accès vers les transactions du client : factures, avoirs.</text:p>
      <text:p text:style-name="Text_20_body">Vous pouvez ensuite dans les réglages du bloc en modifier le titre et faire pointer le bloc vers la boutique concernée via la liste déroulante.</text:p>
      <text:p text:style-name="Text_20_body"><draw:frame draw:style-name="mediacenter" draw:name="2" text:anchor-type="paragraph" draw:z-index="2" svg:width="15.875cm" svg:height="15.875cm"><draw:image xlink:href="/var/www/docsen.activeprolearn.com-librarian/data/media/blocks/shopbills/shop-bill-settings-fr.png" xlink:type="simple" xlink:show="embed" xlink:actuate="onLoad"/></draw:frame></text:p>
      <text:h text:style-name="Heading_20_3" text:outline-level="3"><text:bookmark-start text:name="__RefHeading___rendu_final_du_bloc_4"/><text:bookmark-start text:name="rendu_final_du_bloc"/>Rendu final du bloc<text:bookmark-end text:name="__RefHeading___rendu_final_du_bloc_4"/><text:bookmark-end text:name="rendu_final_du_bloc"/></text:h>
      <text:p text:style-name="Text_20_body">Voici un exemple qui affiche une transaction commerciale : </text:p>
      <text:p text:style-name="Text_20_body"><draw:frame draw:style-name="mediacenter" draw:name="3" text:anchor-type="paragraph" draw:z-index="3" svg:width="12.012083333333cm" svg:height="2.54cm"><draw:image xlink:href="Pictures/963bbaf860ad5e99ce6aa54fd91a24c1.png" xlink:type="simple" xlink:show="embed" xlink:actuate="onLoad"/></draw:frame></text:p>
      <text:h text:style-name="Heading_20_3" text:outline-level="3"><text:bookmark-start text:name="__RefHeading___bills_access_5"/><text:bookmark-start text:name="bills_access"/>Bills access<text:bookmark-end text:name="__RefHeading___bills_access_5"/><text:bookmark-end text:name="bills_access"/></text:h>
      <text:p text:style-name="Text_20_body">En cliquant sur une transaction affichée dans le bloc, vous afficherez la facture qui est en état réalisée (COMPLETE), et qui présente un lien vers une version imprimable via l'impression du navigateur.</text:p>
      <text:p text:style-name="Text_20_body"><draw:frame draw:style-name="media" draw:name="4" text:anchor-type="as-char" draw:z-index="4" svg:width="" svg:rel-width="100%" svg:height="0cm"><draw:image xlink:href="Pictures/6429eebfcbd2dcc1a1ba79c7f50ee4e4.svg" xlink:type="simple" xlink:show="embed" xlink:actuate="onLoad"/></draw:frame> la version pro permet la sortie pdf de la facture.</text:p>
      <text:p text:style-name="Text_20_body"><draw:frame draw:style-name="mediacenter" draw:name="5" text:anchor-type="paragraph" draw:z-index="5" svg:width="22.489583333333cm" style:rel-width="100%" svg:height="17.658331378987cm" style:rel-height="scale"><draw:image xlink:href="Pictures/0ed5ec4f8e8c2cd5590a5378882e181b.png" xlink:type="simple" xlink:show="embed" xlink:actuate="onLoad"/></draw:frame></text:p>
      <text:p text:style-name="Horizontal_20_Line"/>
      <text:h text:style-name="Heading_20_3" text:outline-level="3"><text:bookmark-start text:name="__RefHeading___credits_6"/><text:bookmark-start text:name="credits"/>Credits<text:bookmark-end text:name="__RefHeading___credits_6"/><text:bookmark-end text:name="credits"/></text:h>
      <text:list text:style-name="List_20_1" text:continue-numbering="false">
        <text:list-item>
          <text:p text:style-name="List_20_1_Content_First"> Valery Fremaux : Coding and architecture</text:p>
        </text:list-item>
        <text:list-item>
          <text:p text:style-name="List_20_1_Content_Last"> Florence Labord : Testing, support and documentation</text:p>
        </text:list-item>
      </text:list>
      <text:p text:style-name="Text_20_body"><text:a xlink:type="simple" xlink:href="https://docsen.activeprolearn.com/doku.php?id=blocks:shopbills" text:style-name="Internet_20_link" text:visited-style-name="Visited_20_Internet_20_Link">back to Shopbills componant</text:a> -  <text:a xlink:type="simple" xlink:href="https://docsen.activeprolearn.com/doku.php?id=local:shop:userguide:salesadmin" text:style-name="Internet_20_link" text:visited-style-name="Visited_20_Internet_20_Link">Configuration and implementation of a commercial offer</text:a> - <text:a xlink:type="simple" xlink:href="https://docsen.activeprolearn.com/doku.php?id=local:shop" text:style-name="Internet_20_link" text:visited-style-name="Visited_20_Internet_20_Link">Index Local shop componant</text:a> - <text:a xlink:type="simple" xlink:href="https://docsen.activeprolearn.com/doku.php?id=plugins" text:style-name="Internet_20_link" text:visited-style-name="Visited_20_Internet_20_Link"> Plugins index</text:a> - <text:a xlink:type="simple" xlink:href="https://docsen.activeprolearn.com/doku.php?id=start" text:style-name="Internet_20_link" text:visited-style-name="Visited_20_Internet_20_Link">back to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5::54:08</meta:creation-date>
    <dc:creator>Generated</dc:creator>
    <dc:date>2026-09-01T05::54:08</dc:date>
    <dc:language>en-US</dc:language>
    <meta:editing-cycles>1</meta:editing-cycles>
    <meta:editing-duration>PT0S</meta:editing-duration>
    <dc:title>blocks_retained:shopbills:userguide</dc:title>
  </office:meta>
</office:document-meta>
</file>