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4490d471d2aed40da7d47ad25da8d28b.png"/>
  <manifest:file-entry manifest:media-type="image/png" manifest:full-path="Pictures/7c0b973efe4540c18454912874a6c2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_retained:shopaccess:userguide"/><text:bookmark-start text:name="__RefHeading___block_shop_access_sales_departmentuser_guide_1"/><text:bookmark-start text:name="block_shop_access_sales_departmentuser_guide"/>Block Shop Access (Sales department) : User guide<text:bookmark-end text:name="__RefHeading___block_shop_access_sales_departmentuser_guide_1"/><text:bookmark-end text:name="block_shop_access_sales_departmentuser_guide"/></text:h>
      <text:h text:style-name="Heading_20_3" text:outline-level="3"><text:bookmark-start text:name="__RefHeading___moodle_integrated_online_store_2"/><text:bookmark-start text:name="moodle_integrated_online_store"/>Moodle Integrated Online Store<text:bookmark-end text:name="__RefHeading___moodle_integrated_online_store_2"/><text:bookmark-end text:name="moodle_integrated_online_store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Any people enabled to can add a Sales departement block to the home page, the dashboard page or any course page by adding a Sales services instance. If you started several shop instances in the same Moodle, you may setup one Sales services block per instance.</text:p>
      <text:h text:style-name="Heading_20_3" text:outline-level="3"><text:bookmark-start text:name="__RefHeading___access_4"/><text:bookmark-start text:name="access"/>Access<text:bookmark-end text:name="__RefHeading___access_4"/><text:bookmark-end text:name="access"/></text:h>
      <text:p text:style-name="Text_20_body">Add block named “Sales department”  dans un cours qui sert de support client par exemple ou un espace de cours de votre choix de la plateforme Moodle.</text:p>
      <text:p text:style-name="Text_20_body">Path : Site Administration/Add a block/Sales department <text:span text:style-name="del">service</text:span>(<text:a xlink:type="simple" xlink:href="https://docsen.activeprolearn.com/doku.php?id=blocks:shopaccess" text:style-name="Internet_20_link" text:visited-style-name="Visited_20_Internet_20_Link">Shop Access</text:a>) </text:p>
      <text:p text:style-name="Text_20_body"><draw:frame draw:style-name="mediacenter" draw:name="1" text:anchor-type="paragraph" draw:z-index="1" svg:width="11.006666666667cm" svg:height="3.5454166666667cm"><draw:image xlink:href="Pictures/4490d471d2aed40da7d47ad25da8d28b.png" xlink:type="simple" xlink:show="embed" xlink:actuate="onLoad"/></draw:frame></text:p>
      <text:h text:style-name="Heading_20_2" text:outline-level="2"><text:bookmark-start text:name="__RefHeading___sales_department_block_menu_5"/><text:bookmark-start text:name="sales_department_block_menu"/>Sales department block menu<text:bookmark-end text:name="__RefHeading___sales_department_block_menu_5"/><text:bookmark-end text:name="sales_department_block_menu"/></text:h>
      <text:h text:style-name="Heading_20_4" text:outline-level="4"><text:bookmark-start text:name="__RefHeading___shop_6"/><text:bookmark-start text:name="shop"/>1/Shop<text:bookmark-end text:name="__RefHeading___shop_6"/><text:bookmark-end text:name="shop"/></text:h>
      <text:p text:style-name="Text_20_body">Link to Shop, in frontoffice mode (customer view) or backoffice (for users with access permissions).</text:p>
      <text:h text:style-name="Heading_20_4" text:outline-level="4"><text:bookmark-start text:name="__RefHeading___sales_administration_7"/><text:bookmark-start text:name="sales_administration"/>2/Sales administration<text:bookmark-end text:name="__RefHeading___sales_administration_7"/><text:bookmark-end text:name="sales_administration"/></text:h>
      <text:p text:style-name="Text_20_body">This link to access to  :</text:p>
      <text:list text:style-name="List_20_1" text:continue-numbering="false">
        <text:list-item>
          <text:p text:style-name="List_20_1_Content_First"> <text:a xlink:type="simple" xlink:href="https://docsen.activeprolearn.com/doku.php?id=local:shop:setup:catalogs" text:style-name="Internet_20_link" text:visited-style-name="Visited_20_Internet_20_Link">Catalog management</text:a> </text:p>
        </text:list-item>
        <text:list-item>
          <text:p text:style-name="List_20_1_Content_Last"> Sales management links list for users with access permissions</text:p>
        </text:list-item>
      </text:list>
      <text:p text:style-name="Text_20_body"><text:span text:style-name="Strong_20_Emphasis"><text:span text:style-name="Emphasis">Illustration :</text:span></text:span> Sales services page</text:p>
      <text:p text:style-name="Text_20_body"><draw:frame draw:style-name="mediacenter" draw:name="2" text:anchor-type="paragraph" draw:z-index="2" svg:width="22.489583333333cm" style:rel-width="100%" svg:height="12.397242951907cm" style:rel-height="scale"><draw:image xlink:href="Pictures/7c0b973efe4540c18454912874a6c2bf.png" xlink:type="simple" xlink:show="embed" xlink:actuate="onLoad"/></draw:frame></text:p>
      <text:p text:style-name="Horizontal_20_Line"/>
      <text:p text:style-name="Text_20_body">
<text:a xlink:type="simple" xlink:href="https://docsen.activeprolearn.com/doku.php?id=blocks:shopaccess" text:style-name="Internet_20_link" text:visited-style-name="Visited_20_Internet_20_Link">Back to component index</text:a>- <text:a xlink:type="simple" xlink:href="https://docsen.activeprolearn.com/doku.php?id=local:shop:userguide:salesadmin" text:style-name="Internet_20_link" text:visited-style-name="Visited_20_Internet_20_Link">setup a commercial offer in moodle</text:a> -<text:a xlink:type="simple" xlink:href="https://docsen.activeprolearn.com/doku.php?id=local:shop" text:style-name="Internet_20_link" text:visited-style-name="Visited_20_Internet_20_Link">Back to componant Local Shop</text:a> - <text:a xlink:type="simple" xlink:href="https://docsen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8::06:18</meta:creation-date>
    <dc:creator>Generated</dc:creator>
    <dc:date>2026-08-31T08::06:18</dc:date>
    <dc:language>en-US</dc:language>
    <meta:editing-cycles>1</meta:editing-cycles>
    <meta:editing-duration>PT0S</meta:editing-duration>
    <dc:title>blocks_retained:shopaccess:userguide</dc:title>
  </office:meta>
</office:document-meta>
</file>