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29c96559460148ef673de351a38292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cks_retained:shop"/><text:bookmark-start text:name="__RefHeading___acces_a_la_boutique_1"/><text:bookmark-start text:name="acces_a_la_boutique"/>ACCES A LA BOUTIQUE<text:bookmark-end text:name="__RefHeading___acces_a_la_boutique_1"/><text:bookmark-end text:name="acces_a_la_boutique"/></text:h>
      <text:h text:style-name="Heading_20_2" text:outline-level="2"><text:bookmark-start text:name="__RefHeading___avec_le_bloc_shopaccess_ou_services_commerciaux_2"/><text:bookmark-start text:name="avec_le_bloc_shopaccess_ou_services_commerciaux"/>Avec le bloc ShopAccess ou Services Commerciaux<text:bookmark-end text:name="__RefHeading___avec_le_bloc_shopaccess_ou_services_commerciaux_2"/><text:bookmark-end text:name="avec_le_bloc_shopaccess_ou_services_commerciaux"/></text:h>
      <text:h text:style-name="Heading_20_3" text:outline-level="3"><text:bookmark-start text:name="__RefHeading___placer_le_bloc_dans_un_cours_ou_un_espace_de_la_plateforme_moodle_3"/><text:bookmark-start text:name="placer_le_bloc_dans_un_cours_ou_un_espace_de_la_plateforme_moodle"/>Placer le bloc dans un cours ou un espace de la plateforme Moodle<text:bookmark-end text:name="__RefHeading___placer_le_bloc_dans_un_cours_ou_un_espace_de_la_plateforme_moodle_3"/><text:bookmark-end text:name="placer_le_bloc_dans_un_cours_ou_un_espace_de_la_plateforme_moodle"/></text:h>
      <text:p text:style-name="Text_20_body">Administration du site/Ajouter un bloc/services Commerciaux</text:p>
      <text:p text:style-name="Text_20_body"><draw:frame draw:style-name="media" draw:name="0" text:anchor-type="as-char" draw:z-index="0" svg:width="5.6620833333333cm" style:rel-width="100%" svg:height="4.8683333333333cm" style:rel-height="scale"><draw:image xlink:href="Pictures/929c96559460148ef673de351a38292f.jpg" xlink:type="simple" xlink:show="embed" xlink:actuate="onLoad"/></draw:frame></text:p>
      <text:p text:style-name="Text_20_body">Il est possible  de modifier le nom du bloc, et également de faire pointer ce bloc vers une autre instance de boutique si plusieurs boutiques cohabitent.</text:p>
      <text:p text:style-name="Text_20_body">Passer en mode édition,  puis suivre le lien “Configurer le bloc services commerciaux” accessible en cliquant sur la roue crantée.</text:p>
      <text:h text:style-name="Heading_20_3" text:outline-level="3"><text:bookmark-start text:name="__RefHeading___menus_du_bloc_4"/><text:bookmark-start text:name="menus_du_bloc"/>Menus du bloc<text:bookmark-end text:name="__RefHeading___menus_du_bloc_4"/><text:bookmark-end text:name="menus_du_bloc"/></text:h>
      <text:h text:style-name="Heading_20_4" text:outline-level="4"><text:bookmark-start text:name="__RefHeading___acces_a_la_boutique_5"/><text:bookmark-start text:name="acces_a_la_boutique1"/>Accès à la boutique<text:bookmark-end text:name="__RefHeading___acces_a_la_boutique_5"/><text:bookmark-end text:name="acces_a_la_boutique1"/></text:h>
      <text:p text:style-name="Text_20_body">Lien vers la boutique, en mode frontoffice (vue client) ou backoffice (pour les personnes ayant les autorisations d'accès) pour renseigner les différents éléments.</text:p>
      <text:h text:style-name="Heading_20_4" text:outline-level="4"><text:bookmark-start text:name="__RefHeading___administration_des_ventes_6"/><text:bookmark-start text:name="administration_des_ventes"/>Administration des ventes<text:bookmark-end text:name="__RefHeading___administration_des_ventes_6"/><text:bookmark-end text:name="administration_des_ventes"/></text:h>
      <text:p text:style-name="Text_20_body">Liens vers tous les menus d’administration des ventes pour les personnes ayant les autorisations d'accè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5::18:01</meta:creation-date>
    <dc:creator>Generated</dc:creator>
    <dc:date>2026-09-02T05::18:01</dc:date>
    <dc:language>en-US</dc:language>
    <meta:editing-cycles>1</meta:editing-cycles>
    <meta:editing-duration>PT0S</meta:editing-duration>
    <dc:title>blocks_retained:shop</dc:title>
  </office:meta>
</office:document-meta>
</file>