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5c6324aad578898db73c92225b7f10dd.png"/>
  <manifest:file-entry manifest:media-type="image/png" manifest:full-path="Pictures/6dc4ec63e78db69825be85efe2f41966.png"/>
  <manifest:file-entry manifest:media-type="image/png" manifest:full-path="Pictures/3e39b19896ef6a0415c8beb6b54dc52a.png"/>
  <manifest:file-entry manifest:media-type="image/png" manifest:full-path="Pictures/0d6c9837c18e630a4e4652bfaa5ace7d.png"/>
  <manifest:file-entry manifest:media-type="image/png" manifest:full-path="Pictures/44ab62cac0ff29ca97e47eaff49c71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" svg:rel-width="100%" svg:height="0cm"><draw:image xlink:href="/var/www/docsen.activeprolearn.com-librarian/data/media/local/logo-apl.png" xlink:type="simple" xlink:show="embed" xlink:actuate="onLoad"/></draw:frame>
</text:p>
      <text:p text:style-name="Text_20_body"><draw:frame draw:style-name="mediacenter" draw:name="1" text:anchor-type="paragraph" draw:z-index="1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publishflow:userguide"/><text:bookmark-start text:name="__RefHeading___publishflow_block_mnet_based_course_publishinguser_guide_1"/><text:bookmark-start text:name="publishflow_block_mnet_based_course_publishinguser_guide"/>PublishFlow block (MNET based course publishing)  : User guide<text:bookmark-end text:name="__RefHeading___publishflow_block_mnet_based_course_publishinguser_guide_1"/><text:bookmark-end text:name="publishflow_block_mnet_based_course_publishinguser_guid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bloc est destiné à permettre de partager le cours de son choix à travers le réseau en quelques manipulations guidées simples décrites ci-après.</text:p>
      <text:h text:style-name="Heading_20_3" text:outline-level="3"><text:bookmark-start text:name="__RefHeading___placer_le_bloc_dans_vos_cours_3"/><text:bookmark-start text:name="placer_le_bloc_dans_vos_cours"/>Placer le bloc dans vos cours<text:bookmark-end text:name="__RefHeading___placer_le_bloc_dans_vos_cours_3"/><text:bookmark-end text:name="placer_le_bloc_dans_vos_cours"/></text:h>
      <text:list text:style-name="List_20_1" text:continue-numbering="false">
        <text:list-item>
          <text:p text:style-name="List_20_1_Content_First"> Passer en mode Édition à l'aide du bouton sous votre nom de connexion.</text:p>
        </text:list-item>
        <text:list-item>
          <text:p text:style-name="List_20_1_Content_Last"> Menu déroulant Ajouter un bloc “Mutualisation”</text:p>
        </text:list-item>
      </text:list>
      <text:p text:style-name="Text_20_body"><draw:frame draw:style-name="mediacenter" draw:name="2" text:anchor-type="paragraph" draw:z-index="2" svg:width="9.36625cm" style:rel-width="100%" svg:height="5.953125cm" style:rel-height="scale"><draw:image xlink:href="Pictures/5c6324aad578898db73c92225b7f10dd.png" xlink:type="simple" xlink:show="embed" xlink:actuate="onLoad"/></draw:frame></text:p>
      <text:list text:style-name="List_20_1" text:continue-numbering="false">
        <text:list-item>
          <text:p text:style-name="LastListParagraph_List_20_1_Content_First"> Votre cours doit maintenant posséder un numéro d'identifiant, cette procédure est automatisée, cliquez sur “Continuer”</text:p>
        </text:list-item>
      </text:list>
      <text:p text:style-name="Text_20_body"><draw:frame draw:style-name="mediacenter" draw:name="3" text:anchor-type="paragraph" draw:z-index="3" svg:width="23.045208333333cm" style:rel-width="100%" svg:height="4.1010416666667cm" style:rel-height="scale"><draw:image xlink:href="Pictures/6dc4ec63e78db69825be85efe2f41966.png" xlink:type="simple" xlink:show="embed" xlink:actuate="onLoad"/></draw:frame></text:p>
      <text:list text:style-name="List_20_1" text:continue-numbering="false">
        <text:list-item>
          <text:p text:style-name="LastListParagraph_List_20_1_Content_First"> Il est nécessaire qu'une sauvegarde existe, cliquez sur “Générer un paquetage”</text:p>
        </text:list-item>
      </text:list>
      <text:p text:style-name="Text_20_body"><draw:frame draw:style-name="mediacenter" draw:name="4" text:anchor-type="paragraph" draw:z-index="4" svg:width="9.5514583333333cm" style:rel-width="100%" svg:height="6.6410416666667cm" style:rel-height="scale"><draw:image xlink:href="Pictures/3e39b19896ef6a0415c8beb6b54dc52a.png" xlink:type="simple" xlink:show="embed" xlink:actuate="onLoad"/></draw:frame></text:p>
      <text:list text:style-name="List_20_1" text:continue-numbering="false">
        <text:list-item>
          <text:p text:style-name="LastListParagraph_List_20_1_Content_First"> La sauvegarde se génère, cliquez sur “Continuer”</text:p>
        </text:list-item>
      </text:list>
      <text:p text:style-name="Text_20_body"><draw:frame draw:style-name="mediacenter" draw:name="5" text:anchor-type="paragraph" draw:z-index="5" svg:width="39.449375cm" style:rel-width="100%" svg:height="6.5352083333333cm" style:rel-height="scale"><draw:image xlink:href="Pictures/0d6c9837c18e630a4e4652bfaa5ace7d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à présent mutuliser votre cours en cliquant sur “Mutualiser”</text:p>
        </text:list-item>
      </text:list>
      <text:p text:style-name="Text_20_body"><draw:frame draw:style-name="mediacenter" draw:name="6" text:anchor-type="paragraph" draw:z-index="6" svg:width="9.4720833333333cm" style:rel-width="100%" svg:height="3.96875cm" style:rel-height="scale"><draw:image xlink:href="Pictures/44ab62cac0ff29ca97e47eaff49c71fd.png" xlink:type="simple" xlink:show="embed" xlink:actuate="onLoad"/></draw:frame></text:p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Conception, developement</text:p>
        </text:list-item>
        <text:list-item>
          <text:p text:style-name="List_20_1_Content_Last"> Florence Labord (florence@activeprolearn.com) : Documentation, fonctionnal review</text:p>
        </text:list-item>
      </text:list>
      <text:p text:style-name="Horizontal_20_Line"/>
      <text:p text:style-name="Text_20_body">
<text:a xlink:type="simple" xlink:href="https://docsen.activeprolearn.com/doku.php?id=blocks:publishflow" text:style-name="Internet_20_link" text:visited-style-name="Visited_20_Internet_20_Link">Back to component</text:a>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53:07</meta:creation-date>
    <dc:creator>Generated</dc:creator>
    <dc:date>2026-09-01T05::53:07</dc:date>
    <dc:language>en-US</dc:language>
    <meta:editing-cycles>1</meta:editing-cycles>
    <meta:editing-duration>PT0S</meta:editing-duration>
    <dc:title>blocks_retained:publishflow:userguide</dc:title>
  </office:meta>
</office:document-meta>
</file>