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dc110bc7581858da819042fe921c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profileselector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bloc_contenu_html_sur_selecteur_de_profil_2"/><text:bookmark-start text:name="bloc_contenu_html_sur_selecteur_de_profil"/>Bloc contenu HTML sur sélecteur de profil<text:bookmark-end text:name="__RefHeading___bloc_contenu_html_sur_selecteur_de_profil_2"/><text:bookmark-end text:name="bloc_contenu_html_sur_selecteur_de_profil"/></text:h>
      <text:h text:style-name="Heading_20_3" text:outline-level="3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<draw:frame draw:style-name="media" draw:name="0" text:anchor-type="as-char" draw:z-index="0" svg:width="13.229166666667cm" svg:height="14.558568218954cm"><draw:image xlink:href="Pictures/40dc110bc7581858da819042fe921c13.png" xlink:type="simple" xlink:show="embed" xlink:actuate="onLoad"/></draw:frame></text:p>
      <text:p text:style-name="Text_20_body">1. Le nom qui apparaitra dans le cours. </text:p>
      <text:p text:style-name="Text_20_body">2. Il est possible de sélectionner un ou deux champs. (institution, département, votre enregistrement a été confirmé, ville, pays, adresse de courriel, authoidcmanager, accès aux plates-formes du réseau, localo 365 manage, accès aux plate-formes du réseau. </text:p>
      <text:p text:style-name="Text_20_body">3. Le champs 2 permet d'ajouter un autre champs de sélection du profil de l'utilisateur. </text:p>
      <text:p text:style-name="Text_20_body">4. Il s'agit d'inscrire le contenu que verra tous les utilisateurs dans cet espace. </text:p>
      <text:p text:style-name="Text_20_body">5. “Contenu si conforme” concerne le contenu que pourront voit les utilisateurs. </text:p>
      <text:p text:style-name="Text_20_body">6. Le contenu non conforme est le contenu qui pourra être vu que par des utilisateurs dont les champs spécifiques mentionnés plus haut sont caractéristiques. </text:p>
      <text:p text:style-name="Text_20_body"><text:a xlink:type="simple" xlink:href="https://docsen.activeprolearn.com/doku.php?id=blocks:profileselectorhtml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58:12</meta:creation-date>
    <dc:creator>Generated</dc:creator>
    <dc:date>2026-09-05T06::58:12</dc:date>
    <dc:language>en-US</dc:language>
    <meta:editing-cycles>1</meta:editing-cycles>
    <meta:editing-duration>PT0S</meta:editing-duration>
    <dc:title>blocks_retained:profileselectorhtml:userguide</dc:title>
  </office:meta>
</office:document-meta>
</file>