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df4b495dbd8c22f17fd4731c076237bb.png"/>
  <manifest:file-entry manifest:media-type="image/png" manifest:full-path="Pictures/f6f9ff01e4283b9be16795764f796d14.png"/>
  <manifest:file-entry manifest:media-type="image/png" manifest:full-path="Pictures/c4dc924b5d33f98993b163781e49163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blocks_retained:modsharedresource"/><text:bookmark-start text:name="__RefHeading___guide_d_utilisation_1"/><text:bookmark-start text:name="guide_d_utilisation"/>Guide d'utilisation<text:bookmark-end text:name="__RefHeading___guide_d_utilisation_1"/><text:bookmark-end text:name="guide_d_utilisation"/></text:h>
      <text:h text:style-name="Heading_20_1" text:outline-level="1"><text:bookmark-start text:name="__RefHeading___sharedresources_ressources_mutualisees_2"/><text:bookmark-start text:name="sharedresources_ressources_mutualisees"/>SharedResources (Ressources mutualisées)<text:bookmark-end text:name="__RefHeading___sharedresources_ressources_mutualisees_2"/><text:bookmark-end text:name="sharedresources_ressources_mutualisees"/></text:h>
      <text:h text:style-name="Heading_20_3" text:outline-level="3"><text:bookmark-start text:name="__RefHeading___concepts_sur_le_module_3"/><text:bookmark-start text:name="concepts_sur_le_module"/>Concepts  sur le module<text:bookmark-end text:name="__RefHeading___concepts_sur_le_module_3"/><text:bookmark-end text:name="concepts_sur_le_module"/></text:h>
      <text:p text:style-name="Text_20_body">Ce module est initialement construit pour répondre à la problématique de mutualiser des ressources communes à plusieurs cours et auteurs et d' associer des métadonnées complètes aux ressources dans Moodle, sans utiliser un outil de GED dédié.</text:p>
      <text:p text:style-name="Horizontal_20_Line"/>
      <text:h text:style-name="Heading_20_3" text:outline-level="3"><text:bookmark-start text:name="__RefHeading___dans_la_librairie_4"/><text:bookmark-start text:name="dans_la_librairie"/>Dans la librairie<text:bookmark-end text:name="__RefHeading___dans_la_librairie_4"/><text:bookmark-end text:name="dans_la_librairie"/></text:h>
      <text:p text:style-name="Text_20_body"><draw:frame draw:style-name="mediacenter" draw:name="1" text:anchor-type="paragraph" draw:z-index="1" svg:width="31.062083333333cm" style:rel-width="100%" svg:height="18.362083333333cm" style:rel-height="scale"><draw:image xlink:href="Pictures/df4b495dbd8c22f17fd4731c076237bb.png" xlink:type="simple" xlink:show="embed" xlink:actuate="onLoad"/></draw:frame></text:p>
      <text:h text:style-name="Heading_20_3" text:outline-level="3"><text:bookmark-start text:name="__RefHeading___menus_generaux_sous_le_titre_de_la_librairie_5"/><text:bookmark-start text:name="menus_generaux_sous_le_titre_de_la_librairie"/>Menus généraux sous le titre de la librairie<text:bookmark-end text:name="__RefHeading___menus_generaux_sous_le_titre_de_la_librairie_5"/><text:bookmark-end text:name="menus_generaux_sous_le_titre_de_la_librairie"/></text:h>
      <text:h text:style-name="Heading_20_4" text:outline-level="4"><text:bookmark-start text:name="__RefHeading___conversion_de_ressource_6"/><text:bookmark-start text:name="conversion_de_ressource"/>Conversion de ressource<text:bookmark-end text:name="__RefHeading___conversion_de_ressource_6"/><text:bookmark-end text:name="conversion_de_ressource"/></text:h>
      <text:p text:style-name="Text_20_body">Ce menu permet de convertir une ressource mutualisée, présente dans la bibliothèque, en ressource locale de cours, afin qu'elle soit enregistrée comme ressource “de cours” en cas de sauvegarde du cours concerné,  par exemple, ceci afin que la ressource soit bien intégrée dans la sauvegarde.</text:p>
      <text:p text:style-name="Text_20_body">Voici la différence de présentation entre une ressource locale et une ressource mutualisée sur un cours :</text:p>
      <text:p text:style-name="Text_20_body"><draw:frame draw:style-name="mediacenter" draw:name="2" text:anchor-type="paragraph" draw:z-index="2" svg:width="24.844375cm" style:rel-width="100%" svg:height="4.3391666666667cm" style:rel-height="scale"><draw:image xlink:href="Pictures/f6f9ff01e4283b9be16795764f796d14.png" xlink:type="simple" xlink:show="embed" xlink:actuate="onLoad"/></draw:frame></text:p>
      <text:p text:style-name="Text_20_body">Les ressources mutualisées apparaissent avec l'icône Moodle.</text:p>
      <text:h text:style-name="Heading_20_4" text:outline-level="4"><text:bookmark-start text:name="__RefHeading___ajouter_une_ressource_7"/><text:bookmark-start text:name="ajouter_une_ressource"/>Ajouter une ressource<text:bookmark-end text:name="__RefHeading___ajouter_une_ressource_7"/><text:bookmark-end text:name="ajouter_une_ressource"/></text:h>
      <text:p text:style-name="Text_20_body">Une ressource de librairie peut être partagée au niveau de tout le cours, ou du dispositif entier (partage global).
Renseigner les différents éléments et enregistrez.</text:p>
      <text:p text:style-name="Text_20_body">Le champs URL n'est à renseigner que s'il s'agit d'une ressource de type lien web et non un document que vous glissez dans la zone prévue à cet effet.</text:p>
      <text:p text:style-name="Text_20_body">La vignette est une image symbolisant la ressource, elle est optionnelle.</text:p>
      <text:p text:style-name="Text_20_body"><draw:frame draw:style-name="mediacenter" draw:name="3" text:anchor-type="paragraph" draw:z-index="3" svg:width="31.326666666667cm" style:rel-width="100%" svg:height="19.341041666667cm" style:rel-height="scale"><draw:image xlink:href="Pictures/c4dc924b5d33f98993b163781e491633.png" xlink:type="simple" xlink:show="embed" xlink:actuate="onLoad"/></draw:frame></text:p>
      <text:p text:style-name="Text_20_body">Lors de l'enregistrement vous pouvez ensuite cliquer sur valider sur l'écran suivant ou  renseignez les éléments de métadonnées (Voir plus bas dans la documentation).</text:p>
      <text:p text:style-name="Text_20_body"><text:a xlink:type="simple" xlink:href="https://docsen.activeprolearn.com/doku.php?id=blocks:sharedresources" text:style-name="Internet_20_link" text:visited-style-name="Visited_20_Internet_20_Link">Retour à l'index du modu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05::17:00</meta:creation-date>
    <dc:creator>Generated</dc:creator>
    <dc:date>2026-09-02T05::17:00</dc:date>
    <dc:language>en-US</dc:language>
    <meta:editing-cycles>1</meta:editing-cycles>
    <meta:editing-duration>PT0S</meta:editing-duration>
    <dc:title>blocks_retained:modsharedresource</dc:title>
  </office:meta>
</office:document-meta>
</file>