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9c8bf1105b0e426a104ff197a6e7b0ee.png"/>
  <manifest:file-entry manifest:media-type="image/png" manifest:full-path="Pictures/3a102df807294274cd13c8d561bc6068.png"/>
  <manifest:file-entry manifest:media-type="image/png" manifest:full-path="Pictures/3e6aa69f07c82c1b531205d9c10f71b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blocks_retained:coursedescendants:userguide"/><text:bookmark-start text:name="__RefHeading___block_course_descendantsuser_guide_1"/><text:bookmark-start text:name="block_course_descendantsuser_guide"/>Block Course descendants : User guide<text:bookmark-end text:name="__RefHeading___block_course_descendantsuser_guide_1"/><text:bookmark-end text:name="block_course_descendantsuser_guide"/></text:h>
      <text:h text:style-name="Heading_20_3" text:outline-level="3"><text:bookmark-start text:name="__RefHeading___concept_2"/><text:bookmark-start text:name="concept"/>Concept<text:bookmark-end text:name="__RefHeading___concept_2"/><text:bookmark-end text:name="concept"/></text:h>
      <text:p text:style-name="Text_20_body">Un bloc cours descendant est placé dans chaque cours (ou encore module ou “cours module”) pour “remonter” au cursus, qui est le cours origine de l'inscription “meta”.</text:p>
      <text:p text:style-name="Text_20_body"><text:span text:style-name="Emphasis">
Nota : Ce bloc est le bloc inverse du bloc <text:a xlink:type="simple" xlink:href="https://docsen.activeprolearn.com/doku.php?id=blocks:courseascendants" text:style-name="Internet_20_link" text:visited-style-name="Visited_20_Internet_20_Link">Course ascendants</text:a> </text:span> qui présente le concept et l'utilisation du bloc.</text:p>
      <text:h text:style-name="Heading_20_3" text:outline-level="3"><text:bookmark-start text:name="__RefHeading___placer_le_bloc_dans_vos_cours_3"/><text:bookmark-start text:name="placer_le_bloc_dans_vos_cours"/>Placer le bloc dans vos cours<text:bookmark-end text:name="__RefHeading___placer_le_bloc_dans_vos_cours_3"/><text:bookmark-end text:name="placer_le_bloc_dans_vos_cours"/></text:h>
      <text:p text:style-name="Text_20_body">Passer en mode Edition à l'aide du bouton sous votre nom de connexion.
Menu déroulant Ajouter un bloc/course descendant.</text:p>
      <text:p text:style-name="Text_20_body"><text:span text:style-name="Emphasis">Exemple de rendus :</text:span></text:p>
      <text:p text:style-name="Text_20_body">Le titre du bloc est modifiable. (clic droit roue crantée/configuration du bloc)</text:p>
      <text:p text:style-name="Text_20_body"><draw:frame draw:style-name="mediacenter" draw:name="1" text:anchor-type="paragraph" draw:z-index="1" svg:width="9.8954166666667cm" style:rel-width="100%" svg:height="2.9633333333333cm" style:rel-height="scale"><draw:image xlink:href="Pictures/9c8bf1105b0e426a104ff197a6e7b0ee.png" xlink:type="simple" xlink:show="embed" xlink:actuate="onLoad"/></draw:frame><draw:frame draw:style-name="mediacenter" draw:name="2" text:anchor-type="paragraph" draw:z-index="2" svg:width="7.3025cm" style:rel-width="100%" svg:height="2.5664583333333cm" style:rel-height="scale"><draw:image xlink:href="Pictures/3a102df807294274cd13c8d561bc6068.png" xlink:type="simple" xlink:show="embed" xlink:actuate="onLoad"/></draw:frame></text:p>
      <text:h text:style-name="Heading_20_3" text:outline-level="3"><text:bookmark-start text:name="__RefHeading___reglages_du_bloc_4"/><text:bookmark-start text:name="reglages_du_bloc"/>Réglages du bloc<text:bookmark-end text:name="__RefHeading___reglages_du_bloc_4"/><text:bookmark-end text:name="reglages_du_bloc"/></text:h>
      <text:p text:style-name="Text_20_body"><draw:frame draw:style-name="mediacenter" draw:name="3" text:anchor-type="paragraph" draw:z-index="3" svg:width="13.229166666667cm" svg:height="4.7895637056976cm"><draw:image xlink:href="Pictures/3e6aa69f07c82c1b531205d9c10f71b0.png" xlink:type="simple" xlink:show="embed" xlink:actuate="onLoad"/></draw:frame></text:p>
      <text:list text:style-name="List_20_1" text:continue-numbering="false">
        <text:list-item>
          <text:p text:style-name="LastListParagraph_List_20_1_Content_First"><text:a xlink:type="simple" xlink:href="https://docsen.activeprolearn.com/doku.php?id=blocks:common" text:style-name="Internet_20_link" text:visited-style-name="Visited_20_Internet_20_Link">Voir les autres réglages communs à tous les bloc</text:a></text:p>
        </text:list-item>
      </text:list>
      <text:h text:style-name="Heading_20_3" text:outline-level="3"><text:bookmark-start text:name="__RefHeading___documentation_5"/><text:bookmark-start text:name="documentation"/>Documentation<text:bookmark-end text:name="__RefHeading___documentation_5"/><text:bookmark-end text:name="documentation"/></text:h>
      <text:list text:style-name="List_20_1" text:continue-numbering="false">
        <text:list-item>
          <text:p text:style-name="LastListParagraph_List_20_1_Content_First"> Florence Labord (florence@activeprolearn.com)</text:p>
        </text:list-item>
      </text:list>
      <text:p text:style-name="Horizontal_20_Line"/>
      <text:p text:style-name="Text_20_body">
<text:a xlink:type="simple" xlink:href="https://docsen.activeprolearn.com/doku.php?id=blocks:coursedescendants" text:style-name="Internet_20_link" text:visited-style-name="Visited_20_Internet_20_Link">Back to component index</text:a>- <text:a xlink:type="simple" xlink:href="https://docsen.activeprolearn.com/doku.php?id=plugins" text:style-name="Internet_20_link" text:visited-style-name="Visited_20_Internet_20_Link">Back to plugins index</text:a> - <text:a xlink:type="simple" xlink:href="https://docsen.activeprolearn.com/doku.php?id=start" text:style-name="Internet_20_link" text:visited-style-name="Visited_20_Internet_20_Link">Back to catalogue inde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7::30:45</meta:creation-date>
    <dc:creator>Generated</dc:creator>
    <dc:date>2026-09-02T07::30:45</dc:date>
    <dc:language>en-US</dc:language>
    <meta:editing-cycles>1</meta:editing-cycles>
    <meta:editing-duration>PT0S</meta:editing-duration>
    <dc:title>blocks_retained:coursedescendants:userguide</dc:title>
  </office:meta>
</office:document-meta>
</file>