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7009a3a026297a3d26b24ac005f60a.png"/>
  <manifest:file-entry manifest:media-type="image/png" manifest:full-path="Pictures/0b26659ce75a736df5948cd54bedac0b.png"/>
  <manifest:file-entry manifest:media-type="image/png" manifest:full-path="Pictures/263b5786fa9ff2eaaf2408d22a6d2b4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137009a3a026297a3d26b24ac005f60a.png" xlink:type="simple" xlink:show="embed" xlink:actuate="onLoad"/></draw:frame></text:p>
      <text:h text:style-name="Heading_20_2" text:outline-level="2"><text:bookmark text:name="blocks_retained:common"/><text:bookmark-start text:name="__RefHeading___blockssettings_common_to_all_blocks_1"/><text:bookmark-start text:name="blockssettings_common_to_all_blocks"/>Blocks : Settings common to all blocks<text:bookmark-end text:name="__RefHeading___blockssettings_common_to_all_blocks_1"/><text:bookmark-end text:name="blockssettings_common_to_all_blocks"/></text:h>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Les menus suivants sont génériques à tous les blocs MOODLE. </text:p>
      <text:p text:style-name="Text_20_body">Ces menus sont accessibles via les réglages des blocs en mode édition, et permettent d'afficher le formulaire des choix ci-dessous.</text:p>
      <text:p text:style-name="Horizontal_20_Line"/>
      <text:h text:style-name="Heading_20_3" text:outline-level="3"><text:bookmark-start text:name="__RefHeading___ou_se_bloc_apparait_3"/><text:bookmark-start text:name="ou_se_bloc_apparait"/>Ou se bloc apparait<text:bookmark-end text:name="__RefHeading___ou_se_bloc_apparait_3"/><text:bookmark-end text:name="ou_se_bloc_apparait"/></text:h>
      <text:p text:style-name="Text_20_body">La section du formulaire “Où ce bloc apparait” permets de déterminer l'affichage du bloc.</text:p>
      <text:p text:style-name="Text_20_body"><draw:frame draw:style-name="mediacenter" draw:name="1" text:anchor-type="paragraph" draw:z-index="1" svg:width="24.553333333333cm" style:rel-width="100%" svg:height="7.2760416666667cm" style:rel-height="scale"><draw:image xlink:href="Pictures/0b26659ce75a736df5948cd54bedac0b.png" xlink:type="simple" xlink:show="embed" xlink:actuate="onLoad"/></draw:frame></text:p>
      <text:p text:style-name="Text_20_body"><text:span text:style-name="Strong_20_Emphasis">Emplacement original du bloc : </text:span> Ce critère s'affiche généralement automatiquement et concerne le cours dans lequel est originellement placé le bloc. </text:p>
      <text:p text:style-name="Text_20_body"><text:span text:style-name="Strong_20_Emphasis">Afficher sur les types de pages : </text:span> L'affichage peut se faire selon un type de page spécifique que vous sélectionnez dans cette option.</text:p>
      <text:p text:style-name="Text_20_body"><text:span text:style-name="Strong_20_Emphasis">Sélectionner page : </text:span>Les pages dans lesquelles apparaitra ce bloc. </text:p>
      <text:p text:style-name="Text_20_body"><text:span text:style-name="Strong_20_Emphasis">Région par défaut : </text:span> C'est la zone dans laquelle apparaitra le bloc par défaut : Droite, Gauche, Main (centre) ou les différente zones de pied de page disponibles, suivant le <text:a xlink:type="simple" xlink:href="https://docsen.activeprolearn.com/doku.php?id=plugins#les_themes" text:style-name="Internet_20_link" text:visited-style-name="Visited_20_Internet_20_Link">thème</text:a> de votre dispositif.</text:p>
      <text:p text:style-name="Text_20_body"><text:span text:style-name="Strong_20_Emphasis">Poids par défaut : </text:span> Vous définissez ici le poids par défaut. C'est à dire l'emplacement par défaut du bloc sur la page.  (de -10 qui correspond au premier à 10 qui correspond au dernier). Par exemple, si vous mettez plusieurs blocs sur la droite, vous pouvez choisir de placer le bloc en bas de page. Dans ce cas, il faut sélectionner 10 dans la liste déroulante. </text:p>
      <text:p text:style-name="Horizontal_20_Line"/>
      <text:h text:style-name="Heading_20_3" text:outline-level="3"><text:bookmark-start text:name="__RefHeading___sur_cette_page_4"/><text:bookmark-start text:name="sur_cette_page"/>Sur cette page<text:bookmark-end text:name="__RefHeading___sur_cette_page_4"/><text:bookmark-end text:name="sur_cette_page"/></text:h>
      <text:p text:style-name="Text_20_body">La section du formulaire “Sur cette page” permets un réglage fin du bloc en terme de positionnement. Optionnel.</text:p>
      <text:p text:style-name="Text_20_body"><draw:frame draw:style-name="mediacenter" draw:name="2" text:anchor-type="paragraph" draw:z-index="2" svg:width="19.499791666667cm" style:rel-width="100%" svg:height="4.9741666666667cm" style:rel-height="scale"><draw:image xlink:href="Pictures/263b5786fa9ff2eaaf2408d22a6d2b4b.png" xlink:type="simple" xlink:show="embed" xlink:actuate="onLoad"/></draw:frame></text:p>
      <text:p text:style-name="Text_20_body"><text:span text:style-name="Strong_20_Emphasis">Visible: </text:span> Afficher ou non le bloc. Ne présente pas de sens pédagogique d'être non visible pour ce bloc.</text:p>
      <text:p text:style-name="Text_20_body"><text:span text:style-name="Strong_20_Emphasis">Région : </text:span> Voir section “où se bloc apparait”.</text:p>
      <text:p text:style-name="Text_20_body"><text:span text:style-name="Strong_20_Emphasis">Poids : </text:span> Voir section “où se bloc apparait”.</text:p>
      <text:p text:style-name="Horizontal_20_Line"/>
      <text:p text:style-name="Text_20_body">
<text:a xlink:type="simple" xlink:href="https://docsen.activeprolearn.com/doku.php?id=plugins" text:style-name="Internet_20_link" text:visited-style-name="Visited_20_Internet_20_Link">Back to plugins index</text:a> - <text:a xlink:type="simple" xlink:href="https://docsen.activeprolearn.com/doku.php?id=start" text:style-name="Internet_20_link" text:visited-style-name="Visited_20_Internet_20_Link">Back to catalogue index</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06::50:10</meta:creation-date>
    <dc:creator>Generated</dc:creator>
    <dc:date>2026-08-31T06::50:10</dc:date>
    <dc:language>en-US</dc:language>
    <meta:editing-cycles>1</meta:editing-cycles>
    <meta:editing-duration>PT0S</meta:editing-duration>
    <dc:title>blocks_retained:common</dc:title>
  </office:meta>
</office:document-meta>
</file>