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677147bc6b6ed387c21faff63dda3d0b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blockgroupnetworkuse"/><text:bookmark-start text:name="__RefHeading___bloc_group_networkguide_d_utilisation_1"/><text:bookmark-start text:name="bloc_group_networkguide_d_utilisation"/>Bloc Group Network : Guide d'utilisation<text:bookmark-end text:name="__RefHeading___bloc_group_networkguide_d_utilisation_1"/><text:bookmark-end text:name="bloc_group_networkguide_d_utilisation"/></text:h>
      <text:h text:style-name="Heading_20_3" text:outline-level="3"><text:bookmark-start text:name="__RefHeading___fonction_2"/><text:bookmark-start text:name="fonction"/>Fonction<text:bookmark-end text:name="__RefHeading___fonction_2"/><text:bookmark-end text:name="fonction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677147bc6b6ed387c21faff63dda3d0b.png" xlink:type="simple" xlink:show="embed" xlink:actuate="onLoad"/></draw:frame>Ce bloc permet de déléguer facilement l'attribution des accès à des rôles non administrateur sur le bloc <text:a xlink:type="simple" xlink:href="https://docsen.activeprolearn.com/doku.php?id=blocks:usermnethosts" text:style-name="Internet_20_link" text:visited-style-name="Visited_20_Internet_20_Link">User Mnet Hosts ou navigation réseau de l'utilisateur</text:a></text:p>
      <text:h text:style-name="Heading_20_3" text:outline-level="3"><text:bookmark-start text:name="__RefHeading___reglages_3"/><text:bookmark-start text:name="reglages"/>Réglages<text:bookmark-end text:name="__RefHeading___reglages_3"/><text:bookmark-end text:name="reglages"/></text:h>
      <text:p text:style-name="Text_20_body"><draw:frame draw:style-name="media" draw:name="2" text:anchor-type="as-char" draw:z-index="2" svg:width="" svg:rel-width="100%" svg:height="0cm"><draw:image xlink:href="Pictures/6429eebfcbd2dcc1a1ba79c7f50ee4e4.svg" xlink:type="simple" xlink:show="embed" xlink:actuate="onLoad"/></draw:frame> to do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en.activeprolearn.com/doku.php?id=blocks:groupnetwork" text:style-name="Internet_20_link" text:visited-style-name="Visited_20_Internet_20_Link">Retour index Bloc Group Network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3::32:43</meta:creation-date>
    <dc:creator>Generated</dc:creator>
    <dc:date>2026-09-02T13::32:43</dc:date>
    <dc:language>en-US</dc:language>
    <meta:editing-cycles>1</meta:editing-cycles>
    <meta:editing-duration>PT0S</meta:editing-duration>
    <dc:title>blocks_retained:blockgroupnetworkuse</dc:title>
  </office:meta>
</office:document-meta>
</file>