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f9efdf7e0cd441686526dc68e8ba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text:bookmark-start text:name="__RefHeading___blocs_1"/><text:bookmark-start text:name="blocs"/>Blocs<text:bookmark-end text:name="__RefHeading___blocs_1"/><text:bookmark-end text:name="blocs"/></text:h>
      <text:h text:style-name="Heading_20_3" text:outline-level="3"><text:bookmark-start text:name="__RefHeading___que_sont_les_blocs_2"/><text:bookmark-start text:name="que_sont_les_blocs"/>Que sont les blocs ?<text:bookmark-end text:name="__RefHeading___que_sont_les_blocs_2"/><text:bookmark-end text:name="que_sont_les_blocs"/></text:h>
      <text:p text:style-name="Text_20_body">Les blocs sont des éléments qui affichent des liens ou apportent des fonctionnalités à votre dispositif.</text:p>
      <text:h text:style-name="Heading_20_3" text:outline-level="3"><text:bookmark-start text:name="__RefHeading___sous_quelle_forme_se_presentent_les_blocs_3"/><text:bookmark-start text:name="sous_quelle_forme_se_presentent_les_blocs"/>Sous quelle forme se présentent les blocs ?<text:bookmark-end text:name="__RefHeading___sous_quelle_forme_se_presentent_les_blocs_3"/><text:bookmark-end text:name="sous_quelle_forme_se_presentent_les_blocs"/></text:h>
      <text:p text:style-name="Text_20_body">Les blocs s'affichent sous forme de zones rectangulaires  réparties sur une ou plusieurs pages du cours. Ils peuvent exister par défaut sur des espaces du dispositif Mooodle, ou encore être ajoutés dans la zone de gauche ou dans la zone de droite des cours.</text:p>
      <text:p text:style-name="Text_20_body">Par exemple, le bloc Administration dans la copie d'écran ci-dessous. Il existe de nombreux blocs sur Moodle. 
Certains dont fournis avec votre dispositifs Moodle, d'autres sont l'objet de plugins.</text:p>
      <text:h text:style-name="Heading_20_3" text:outline-level="3"><text:bookmark-start text:name="__RefHeading___quelle_latitude_de_mnipulation_des_blocs_pour_les_utilisateurs_4"/><text:bookmark-start text:name="quelle_latitude_de_mnipulation_des_blocs_pour_les_utilisateurs"/>Quelle latitude de mnipulation des blocs pour les utilisateurs  ?<text:bookmark-end text:name="__RefHeading___quelle_latitude_de_mnipulation_des_blocs_pour_les_utilisateurs_4"/><text:bookmark-end text:name="quelle_latitude_de_mnipulation_des_blocs_pour_les_utilisateurs"/></text:h>
      <text:p text:style-name="Text_20_body">Les enseignants éditeurs peuvent ajouter et retirer des blocs dans les cours pour fournir aux étudiants les outils et compléments pertinents pour l'enseignement. </text:p>
      <text:p text:style-name="Text_20_body">Dans certains cas, les utilisateurs eux-même peuvent décider de s'équiper de certains blocs disponibles pour leur profil personnel, ou certaines pages qu'ils peuvent configurer par eux-mêmes.</text:p>
      <text:p text:style-name="Text_20_body"><draw:frame draw:style-name="media" draw:name="0" text:anchor-type="as-char" draw:z-index="0" svg:width="15.504583333333cm" svg:height="15.028333333333cm"><draw:image xlink:href="Pictures/adf9efdf7e0cd441686526dc68e8ba95.png" xlink:type="simple" xlink:show="embed" xlink:actuate="onLoad"/></draw:frame></text:p>
      <text:p text:style-name="Text_20_body"><text:a xlink:type="simple" xlink:href="https://docsen.activeprolearn.com/doku.php?id=faq" text:style-name="Internet_20_link" text:visited-style-name="Visited_20_Internet_20_Link">Revenir à l'index FAQ</text:a></text:p>
      <text:p text:style-name="Text_20_body"><text:a xlink:type="simple" xlink:href="https://docsen.activeprolearn.com/doku.php?id=start"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4:00</meta:creation-date>
    <dc:creator>Generated</dc:creator>
    <dc:date>2026-08-31T08::24:00</dc:date>
    <dc:language>en-US</dc:language>
    <meta:editing-cycles>1</meta:editing-cycles>
    <meta:editing-duration>PT0S</meta:editing-duration>
    <dc:title>blocks</dc:title>
  </office:meta>
</office:document-meta>
</file>