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rdelegation"/><text:bookmark-start text:name="__RefHeading___bloc_user_delegationdelegation_de_gestion_des_utilisateurs_1"/><text:bookmark-start text:name="bloc_user_delegationdelegation_de_gestion_des_utilisateurs"/>Bloc User Delegation : Délégation de gestion des utilisateurs<text:bookmark-end text:name="__RefHeading___bloc_user_delegationdelegation_de_gestion_des_utilisateurs_1"/><text:bookmark-end text:name="bloc_user_delegationdelegation_de_gestion_des_utilisateur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Delegation</text:p>
        </text:list-item>
        <text:list-item>
          <text:p text:style-name="List_20_1_Content"> <text:span text:style-name="Strong_20_Emphasis">Famille fonctionnelle :</text:span> Administration</text:p>
        </text:list-item>
        <text:list-item>
          <text:p text:style-name="List_20_1_Content"> <text:span text:style-name="Strong_20_Emphasis">Versions :</text:span> 2.2 à 2.7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Dans Moodle, la gestion des utilisateurs est traditionnellement une prérogative des administrateurs du site, à travers les interfaces centrales d'administration ou par l'intégration de processus d'alimentation automatiques. </text:p>
      <text:p text:style-name="Text_20_body">Il n'existe pas de possibilités naturelles d'attribuer des droits restreints de création et de gestion d'utilisateurs sans donner accès à tout un ensemble de fonctions d'administration. </text:p>
      <text:p text:style-name="Text_20_body">Le bloc Délégation d'Administration des Utilisateurs permet de palier à ce problème et offre un service limité à la gestion de “ses” utilisateurs dans une plate-forme Moodle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userdelegation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userdelegation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userdelegation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Accès à la gestion de “mes utilisateurs”</text:p>
        </text:list-item>
        <text:list-item>
          <text:p text:style-name="List_20_1_Content"> Ajout d'un utilisateur unique</text:p>
        </text:list-item>
        <text:list-item>
          <text:p text:style-name="List_20_1_Content"> Ajout (sur capacité) d'une listed'utilisateurs par fichier</text:p>
        </text:list-item>
        <text:list-item>
          <text:p text:style-name="List_20_1_Content"> Inscription des utilisateurs à l'import dans un cours détenu par le titulaire</text:p>
        </text:list-item>
        <text:list-item>
          <text:p text:style-name="List_20_1_Content_Last"> Marquage de la relation entre le titulaire et les inscrits</text:p>
        </text:list-item>
      </text:list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2012 Valery Fremaux (Valery@activeprolearn.com) - Conception, codage</text:p>
        </text:list-item>
        <text:list-item>
          <text:p text:style-name="List_20_1_Content"> 2012 Wafa Adham (admin@adham.ps) - codage, migration</text:p>
        </text:list-item>
        <text:list-item>
          <text:p text:style-name="List_20_1_Content_Last"> Florence Labord (florence@@activeprolearn.com) - Mise au point, revue fonctionnelle</text:p>
        </text:list-item>
      </text:list>
      <text:h text:style-name="Heading_20_3" text:outline-level="3"><text:bookmark-start text:name="__RefHeading___road_map_de_developpement_5"/><text:bookmark-start text:name="road_map_de_developpement"/>Road Map de développement<text:bookmark-end text:name="__RefHeading___road_map_de_developpement_5"/><text:bookmark-end text:name="road_map_de_developpement"/></text:h>
      <text:list text:style-name="List_20_1" text:continue-numbering="false">
        <text:list-item>
          <text:p text:style-name="List_20_1_Content_First"> Finaliser les limites de quotas d'utilisateurs</text:p>
        </text:list-item>
        <text:list-item>
          <text:p text:style-name="List_20_1_Content_Last"> Rénover les formulaires d'import 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53:43</meta:creation-date>
    <dc:creator>Generated</dc:creator>
    <dc:date>2026-08-12T17::53:43</dc:date>
    <dc:language>en-US</dc:language>
    <meta:editing-cycles>1</meta:editing-cycles>
    <meta:editing-duration>PT0S</meta:editing-duration>
    <dc:title>blocks:userdelegation</dc:title>
  </office:meta>
</office:document-meta>
</file>