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7b5736f4a26a9a2fbd29588761e30472.png"/>
  <manifest:file-entry manifest:media-type="image/jpeg" manifest:full-path="Pictures/657ed86effcb88df4c16fc90c81e70e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blocks:shopcourseseats:useguide"/><text:bookmark-start text:name="__RefHeading___block_course_seat_course_seats_assignationuse_case_1"/><text:bookmark-start text:name="block_course_seat_course_seats_assignationuse_case"/>Block Course Seat (Course Seats Assignation) : Use case<text:bookmark-end text:name="__RefHeading___block_course_seat_course_seats_assignationuse_case_1"/><text:bookmark-end text:name="block_course_seat_course_seats_assignationuse_case"/></text:h>
      <text:h text:style-name="Heading_20_3" text:outline-level="3"><text:bookmark-start text:name="__RefHeading___moodle_integrated_online_store_2"/><text:bookmark-start text:name="moodle_integrated_online_store"/>Moodle Integrated Online Store<text:bookmark-end text:name="__RefHeading___moodle_integrated_online_store_2"/><text:bookmark-end text:name="moodle_integrated_online_store"/></text:h>
      <text:h text:style-name="Heading_20_3" text:outline-level="3"><text:bookmark-start text:name="__RefHeading___use_case_3"/><text:bookmark-start text:name="use_case"/>Use case<text:bookmark-end text:name="__RefHeading___use_case_3"/><text:bookmark-end text:name="use_case"/></text:h>
      <text:p text:style-name="Text_20_body">Des sièges ont été acquis par le client qui n'a pas de visibilité au moment de l'acquisition sur les utilisateurs qui vont consommer les formations car la liste définitive des participants à la formation n'est pas arretée.</text:p>
      <text:p text:style-name="Text_20_body">Le bloc de gestion des sièges va lui permettre d'attribuer ou désattribuer un siège.</text:p>
      <text:p text:style-name="Text_20_body">Nota : Suivant vos conditions générales de ventes, un siège ne devrait pas changer d'attribution lorsque la formation est consommée. Dans ce cas d'usage on peut considérer que consommé sous entend une prise de connexion par le bénéficiaire a qui le siège à été attribué.</text:p>
      <text:p text:style-name="Text_20_body"><text:span text:style-name="Strong_20_Emphasis"><text:span text:style-name="Emphasis">Rendu du bloc vierge sur le cours (customer support)</text:span></text:span></text:p>
      <text:p text:style-name="Text_20_body"><draw:frame draw:style-name="mediacenter" draw:name="1" text:anchor-type="paragraph" draw:z-index="1" svg:width="11.059583333333cm" svg:height="2.301875cm"><draw:image xlink:href="Pictures/7b5736f4a26a9a2fbd29588761e30472.png" xlink:type="simple" xlink:show="embed" xlink:actuate="onLoad"/></draw:frame></text:p>
      <text:p text:style-name="Text_20_body"><text:span text:style-name="Strong_20_Emphasis"><text:span text:style-name="Emphasis">Rendu du bloc avec des sièges à gérer</text:span></text:span></text:p>
      <text:p text:style-name="Text_20_body"><draw:frame draw:style-name="mediacenter" draw:name="2" text:anchor-type="paragraph" draw:z-index="2" svg:width="7.699375cm" style:rel-width="100%" svg:height="14.843125cm" style:rel-height="scale"><draw:image xlink:href="Pictures/657ed86effcb88df4c16fc90c81e70ef.jpg" xlink:type="simple" xlink:show="embed" xlink:actuate="onLoad"/></draw:frame></text:p>
      <text:p text:style-name="Horizontal_20_Line"/>
      <text:h text:style-name="Heading_20_3" text:outline-level="3"><text:bookmark-start text:name="__RefHeading___credits_4"/><text:bookmark-start text:name="credits"/>Credits<text:bookmark-end text:name="__RefHeading___credits_4"/><text:bookmark-end text:name="credits"/></text:h>
      <text:list text:style-name="List_20_1" text:continue-numbering="false">
        <text:list-item>
          <text:p text:style-name="List_20_1_Content_First"> Valery Fremaux : Coding and architecture</text:p>
        </text:list-item>
        <text:list-item>
          <text:p text:style-name="List_20_1_Content_Last"> Florence Labord : Testing, support and documentation</text:p>
        </text:list-item>
      </text:list>
      <text:p text:style-name="Text_20_body"><text:a xlink:type="simple" xlink:href="https://docsen.activeprolearn.com/doku.php?id=blocks:shopcourseseats" text:style-name="Internet_20_link" text:visited-style-name="Visited_20_Internet_20_Link">back to component</text:a> - <text:a xlink:type="simple" xlink:href="https://docsen.activeprolearn.com/doku.php?id=local:shop" text:style-name="Internet_20_link" text:visited-style-name="Visited_20_Internet_20_Link">Component Local shop</text:a> -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7::31:44</meta:creation-date>
    <dc:creator>Generated</dc:creator>
    <dc:date>2026-09-02T07::31:44</dc:date>
    <dc:language>en-US</dc:language>
    <meta:editing-cycles>1</meta:editing-cycles>
    <meta:editing-duration>PT0S</meta:editing-duration>
    <dc:title>blocks:shopcourseseats:useguide</dc:title>
  </office:meta>
</office:document-meta>
</file>