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9c96559460148ef673de351a38292f.jpg"/>
  <manifest:file-entry manifest:media-type="image/jpeg" manifest:full-path="Pictures/7c7bfcee1cf60293f38099ee56d42a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"/><text:bookmark-start text:name="__RefHeading___acces_a_la_boutique_1"/><text:bookmark-start text:name="acces_a_la_boutique"/>Accès à la Boutique<text:bookmark-end text:name="__RefHeading___acces_a_la_boutique_1"/><text:bookmark-end text:name="acces_a_la_boutique"/></text:h>
      <text:h text:style-name="Heading_20_1" text:outline-level="1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p text:style-name="Text_20_body">ShopAccess ou Services Commerciaux : Le bloc d'accès au front-office commercial</text:p>
      <text:h text:style-name="Heading_20_3" text:outline-level="3"><text:bookmark-start text:name="__RefHeading___placer_le_bloc_dans_un_cours_3"/><text:bookmark-start text:name="placer_le_bloc_dans_un_cours"/>Placer le bloc dans un cours<text:bookmark-end text:name="__RefHeading___placer_le_bloc_dans_un_cours_3"/><text:bookmark-end text:name="placer_le_bloc_dans_un_cours"/></text:h>
      <text:p text:style-name="Text_20_body">Administration du site/Ajouter un bloc/services Commerciaux</text:p>
      <text:p text:style-name="Text_20_body"><draw:frame draw:style-name="media" draw:name="0" text:anchor-type="as-char" draw:z-index="0" svg:width="5.6620833333333cm" style:rel-width="100%" svg:height="4.8683333333333cm" style:rel-height="scale"><draw:image xlink:href="Pictures/929c96559460148ef673de351a38292f.jpg" xlink:type="simple" xlink:show="embed" xlink:actuate="onLoad"/></draw:frame></text:p>
      <text:p text:style-name="Text_20_body">Il est possible  de modifier le nom du bloc, et également de faire pointer ce bloc vers une autre instance de boutique si plusieurs boutiques cohabitent.</text:p>
      <text:p text:style-name="Text_20_body">Passer en mode édition,  puis suivre le lien “Configurer le bloc services commerciaux” accessible en cliquant sur la roue crantée.</text:p>
      <text:h text:style-name="Heading_20_3" text:outline-level="3"><text:bookmark-start text:name="__RefHeading___menus_du_bloc_4"/><text:bookmark-start text:name="menus_du_bloc"/>Menus du bloc<text:bookmark-end text:name="__RefHeading___menus_du_bloc_4"/><text:bookmark-end text:name="menus_du_bloc"/></text:h>
      <text:h text:style-name="Heading_20_4" text:outline-level="4"><text:bookmark-start text:name="__RefHeading___acces_a_la_boutique_5"/><text:bookmark-start text:name="acces_a_la_boutique1"/>Accès à la boutique<text:bookmark-end text:name="__RefHeading___acces_a_la_boutique_5"/><text:bookmark-end text:name="acces_a_la_boutique1"/></text:h>
      <text:p text:style-name="Text_20_body">Lien vers la boutique, en mode front ou backoffice pour renseigner les différents éléments.</text:p>
      <text:h text:style-name="Heading_20_4" text:outline-level="4"><text:bookmark-start text:name="__RefHeading___administration_des_ventes_6"/><text:bookmark-start text:name="administration_des_ventes"/>Administration des ventes<text:bookmark-end text:name="__RefHeading___administration_des_ventes_6"/><text:bookmark-end text:name="administration_des_ventes"/></text:h>
      <text:p text:style-name="Text_20_body">Liens vers tous les menus d’administration des ventes</text:p>
      <text:p text:style-name="Text_20_body"><draw:frame draw:style-name="mediacenter" draw:name="1" text:anchor-type="paragraph" draw:z-index="1" svg:width="33.9725cm" style:rel-width="100%" svg:height="15.636875cm" style:rel-height="scale"><draw:image xlink:href="Pictures/7c7bfcee1cf60293f38099ee56d42a5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7:13</meta:creation-date>
    <dc:creator>Generated</dc:creator>
    <dc:date>2026-09-03T01::47:13</dc:date>
    <dc:language>en-US</dc:language>
    <meta:editing-cycles>1</meta:editing-cycles>
    <meta:editing-duration>PT0S</meta:editing-duration>
    <dc:title>blocks:shop</dc:title>
  </office:meta>
</office:document-meta>
</file>