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07e52a815fa411ce06639eb93b9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sharedresources:userguide"/><text:bookmark-start text:name="__RefHeading___guide_d_utilisation_1"/><text:bookmark-start text:name="guide_d_utilisation"/>Guide d'utilisation<text:bookmark-end text:name="__RefHeading___guide_d_utilisation_1"/><text:bookmark-end text:name="guide_d_utilisation"/></text:h>
      <text:h text:style-name="Heading_20_1" text:outline-level="1"><text:bookmark-start text:name="__RefHeading___bloc_sharedresources_ressources_mutualisees_2"/><text:bookmark-start text:name="bloc_sharedresources_ressources_mutualisees"/>Bloc SharedResources (Ressources mutualisées)<text:bookmark-end text:name="__RefHeading___bloc_sharedresources_ressources_mutualisees_2"/><text:bookmark-end text:name="bloc_sharedresources_ressources_mutualisees"/></text:h>
      <text:p text:style-name="Text_20_body"><draw:frame draw:style-name="mediacenter" draw:name="0" text:anchor-type="paragraph" draw:z-index="0" svg:width="18.018125cm" style:rel-width="100%" svg:height="5.4239583333333cm" style:rel-height="scale"><draw:image xlink:href="Pictures/ea07e52a815fa411ce06639eb93b95b9.png" xlink:type="simple" xlink:show="embed" xlink:actuate="onLoad"/></draw:frame></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Ce bloc est un facilitateur : Il affiche des liens  vers des manœuvres simplifiées pour indexer des ressources dans la librairie mutualisées.</text:p>
      <text:h text:style-name="Heading_20_3" text:outline-level="3"><text:bookmark-start text:name="__RefHeading___ajouter_le_bloc_sur_votre_cours_4"/><text:bookmark-start text:name="ajouter_le_bloc_sur_votre_cours"/>Ajouter le bloc sur votre cours<text:bookmark-end text:name="__RefHeading___ajouter_le_bloc_sur_votre_cours_4"/><text:bookmark-end text:name="ajouter_le_bloc_sur_votre_cours"/></text:h>
      <text:p text:style-name="Text_20_body">Passer en mode Edition à l'aide du bouton sous votre nom de connexion.
Menu déroulant Ajouter une ressource/Ressources mutualisées</text:p>
      <text:h text:style-name="Heading_20_3" text:outline-level="3"><text:bookmark-start text:name="__RefHeading___les_fonctionnalites_5"/><text:bookmark-start text:name="les_fonctionnalites"/>Les fonctionnalités<text:bookmark-end text:name="__RefHeading___les_fonctionnalites_5"/><text:bookmark-end text:name="les_fonctionnalites"/></text:h>
      <text:p text:style-name="Text_20_body"><text:span text:style-name="Strong_20_Emphasis">Mutualiser les ressources du cours :</text:span></text:p>
      <text:p text:style-name="Text_20_body">Le 1er menu permet de “pousser” vers la librairie mutualisées toutes les ressources déjà présentes dans le cours (ressources locales) en une seule fois en renseignant au minimum les méta données : Titre, description et Mots clés.</text:p>
      <text:p text:style-name="Text_20_body"><text:span text:style-name="Strong_20_Emphasis">Localiser les ressources dans le cours :</text:span></text:p>
      <text:p text:style-name="Text_20_body">Le second menu permet de faire l'opération inverse : Convertir une ressource mutualisée , présente dans la bibliothèque, en ressource locale de cours, afin qu'elle soit enregistrée comme ressource “de cours” en cas de sauvegarde du cours concerné,  par exemple.
Nota : Passer par le lien “Accéder à la librairie” puis suivre le lien “Convertir une ressource”  revient au même.</text:p>
      <text:p text:style-name="Text_20_body"><text:span text:style-name="Strong_20_Emphasis"> Constituer des ressources :</text:span></text:p>
      <text:p text:style-name="Text_20_body">Ce lien permet d'ajouter des ressources à la bibliothèque à partir de vos fichiers sur votre poste de travail.
Il suffit ensuite de renseigner titre description mots clés.
Cochez la case ajouter au cours pour voir s'afficher les ressources dans la liste déroulante “ajouter une ressource existante” et pouvoir l'ajouter au cours si vous disposez du mode de cours flexipage (Cours en mode page).</text:p>
      <text:p text:style-name="Text_20_body"><text:span text:style-name="Strong_20_Emphasis">Accéder à la librairie  :</text:span></text:p>
      <text:p text:style-name="Text_20_body">Ce lien est un raccourci du menu que vous retrouverez dans l'administration du cours permet aux enseignants d' accéder à la librairie commune, ajouter des ressources et documenter ces dernières suivant le LOM de référence choisi.</text:p>
      <text:p text:style-name="Text_20_body">C'est l'équivalent du lien: 
<text:a xlink:type="simple" xlink:href="http://VOTRESITEMOODLE/local/sharedresources/index.php?course=1" text:style-name="Internet_20_link" text:visited-style-name="Visited_20_Internet_20_Link">http://VOTRESITEMOODLE/local/sharedresources/index.php?course=1</text:a></text:p>
      <text:p text:style-name="Text_20_body"><text:a xlink:type="simple" xlink:href="http://docs.activeprolearn.com/doku.php?id=blocks:sharedresources#bloc_sharedresources_ressources_mutualisees" text:style-name="Internet_20_link" text:visited-style-name="Visited_20_Internet_20_Link">http://docs.activeprolearn.com/doku.php?id=blocks:sharedresources#bloc_sharedresources_ressources_mutualise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57:27</meta:creation-date>
    <dc:creator>Generated</dc:creator>
    <dc:date>2026-08-31T16::57:27</dc:date>
    <dc:language>en-US</dc:language>
    <meta:editing-cycles>1</meta:editing-cycles>
    <meta:editing-duration>PT0S</meta:editing-duration>
    <dc:title>blocks:sharedresources:userguide</dc:title>
  </office:meta>
</office:document-meta>
</file>