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837db5e3decaf5ab371079c6022391.png"/>
  <manifest:file-entry manifest:media-type="image/png" manifest:full-path="Pictures/c3fafbedce5961e5c2613c58cf42e07e.png"/>
  <manifest:file-entry manifest:media-type="image/png" manifest:full-path="Pictures/ee9773171165ba5d1bb18b83cba676c9.png"/>
  <manifest:file-entry manifest:media-type="image/png" manifest:full-path="Pictures/f4aed183796517d1ff84f97dd38ce4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04837db5e3decaf5ab371079c6022391.png" xlink:type="simple" xlink:show="embed" xlink:actuate="onLoad"/></draw:frame></text:p>
      <text:h text:style-name="Heading_20_2" text:outline-level="2"><text:bookmark text:name="blocks:self_check_in:userguide"/><text:bookmark-start text:name="__RefHeading___blockself_check_in_-_qrcode_display_for_self_check_inuser_guide_1"/><text:bookmark-start text:name="blockself_check_in_-_qrcode_display_for_self_check_inuser_guide"/>Block : Self Check In - QrCode display for self check in : User guide<text:bookmark-end text:name="__RefHeading___blockself_check_in_-_qrcode_display_for_self_check_inuser_guide_1"/><text:bookmark-end text:name="blockself_check_in_-_qrcode_display_for_self_check_inuser_guide"/></text:h>
      <text:h text:style-name="Heading_20_3" text:outline-level="3"><text:bookmark-start text:name="__RefHeading___pedagogical_scenario_2"/><text:bookmark-start text:name="pedagogical_scenario"/>Pedagogical scenario<text:bookmark-end text:name="__RefHeading___pedagogical_scenario_2"/><text:bookmark-end text:name="pedagogical_scenario"/></text:h>
      <text:p text:style-name="Text_20_body">Remotely, the teacher sends an image of the QR code to students via email or SMS.</text:p>
      <text:p text:style-name="Text_20_body">Alternatively, in a face-to-face setting (using an interactive whiteboard, projection screen, or monitor), the teacher displays the QR code associated with the lesson to the students.</text:p>
      <text:p text:style-name="Text_20_body">Learners scan the QRCode with their mobile device and are redirected to an sign-in form. They can directly create their account on the mobile, without the need for validation by email (email remains requested as mandatory information to create the account). An identification (login) in the email format in this case will be preferred, to avoid identifier collision issues with existing identifiers.</text:p>
      <text:h text:style-name="Heading_20_3" text:outline-level="3"><text:bookmark-start text:name="__RefHeading___using_the_block_3"/><text:bookmark-start text:name="using_the_block"/>Using the block<text:bookmark-end text:name="__RefHeading___using_the_block_3"/><text:bookmark-end text:name="using_the_block"/></text:h>
      <text:list text:style-name="Numbering_20_1" text:continue-numbering="false">
        <text:list-item>
          <text:p text:style-name="LastListParagraph_Numbering_20_1_Content_First"> As a teacher, place the block on your course.</text:p>
        </text:list-item>
      </text:list>
      <text:p text:style-name="Text_20_body"><draw:frame draw:style-name="media" draw:name="1" text:anchor-type="as-char" draw:z-index="1" svg:width="10.583333333333cm" svg:height="4.479088639201cm"><draw:image xlink:href="Pictures/c3fafbedce5961e5c2613c58cf42e07e.png" xlink:type="simple" xlink:show="embed" xlink:actuate="onLoad"/></draw:frame></text:p>
      <text:list text:style-name="Numbering_20_1" text:continue-numbering="false">
        <text:list-item>
          <text:p text:style-name="LastListParagraph_Numbering_20_1_Content_First"> Display it in class to present it to the students present.</text:p>
        </text:list-item>
      </text:list>
      <text:p text:style-name="Text_20_body"><draw:frame draw:style-name="media" draw:name="2" text:anchor-type="as-char" draw:z-index="2" svg:width="10.583333333333cm" svg:height="5.7056025369979cm"><draw:image xlink:href="Pictures/ee9773171165ba5d1bb18b83cba676c9.png" xlink:type="simple" xlink:show="embed" xlink:actuate="onLoad"/></draw:frame></text:p>
      <text:list text:style-name="Numbering_20_1" text:continue-numbering="false">
        <text:list-item>
          <text:p text:style-name="LastListParagraph_Numbering_20_1_Content_First"> Students scan the QR code and are redirected to a check-in form where they can quickly create an account.</text:p>
        </text:list-item>
      </text:list>
      <text:p text:style-name="Text_20_body"><draw:frame draw:style-name="media" draw:name="3" text:anchor-type="as-char" draw:z-index="3" svg:width="10.583333333333cm" svg:height="16.462962962963cm"><draw:image xlink:href="Pictures/f4aed183796517d1ff84f97dd38ce439.png" xlink:type="simple" xlink:show="embed" xlink:actuate="onLoad"/></draw:frame></text:p>
      <text:p text:style-name="Horizontal_20_Line"/>
      <text:p text:style-name="Text_20_body"><text:a xlink:type="simple" xlink:href="https://docsen.activeprolearn.com/doku.php?id=blocks:self_check_in" text:style-name="Internet_20_link" text:visited-style-name="Visited_20_Internet_20_Link">Back to plugin block self check in index</text:a> - <text:a xlink:type="simple" xlink:href="https://docsen.activeprolearn.com/doku.php?id=plugins" text:style-name="Internet_20_link" text:visited-style-name="Visited_20_Internet_20_Link">Back to plugins summary</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0::20:21</meta:creation-date>
    <dc:creator>Generated</dc:creator>
    <dc:date>2026-09-14T10::20:21</dc:date>
    <dc:language>en-US</dc:language>
    <meta:editing-cycles>1</meta:editing-cycles>
    <meta:editing-duration>PT0S</meta:editing-duration>
    <dc:title>blocks:self_check_in:userguide</dc:title>
  </office:meta>
</office:document-meta>
</file>