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75e22ea27693db21f2051bd1e142e4f.png"/>
  <manifest:file-entry manifest:media-type="image/png" manifest:full-path="Pictures/dca67d58f4df004b7edaeda98dd8ab39.png"/>
  <manifest:file-entry manifest:media-type="image/png" manifest:full-path="Pictures/0b26659ce75a736df5948cd54bedac0b.png"/>
  <manifest:file-entry manifest:media-type="image/png" manifest:full-path="Pictures/263b5786fa9ff2eaaf2408d22a6d2b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cks:pagetracker:userguide"/><text:bookmark-start text:name="__RefHeading___guide_d_utilisation_1"/><text:bookmark-start text:name="guide_d_utilisation"/>Guide d'utilisation<text:bookmark-end text:name="__RefHeading___guide_d_utilisation_1"/><text:bookmark-end text:name="guide_d_utilisation"/></text:h>
      <text:p text:style-name="Text_20_body"><text:span text:style-name="Strong_20_Emphasis">Activer le mode édition, Ajouter un bloc  Etapes de formation</text:span></text:p>
      <text:h text:style-name="Heading_20_3" text:outline-level="3"><text:bookmark-start text:name="__RefHeading___parametrage_du_bloc_etapes_de_formation_2"/><text:bookmark-start text:name="parametrage_du_bloc_etapes_de_formation"/>Paramétrage du bloc étapes de formation<text:bookmark-end text:name="__RefHeading___parametrage_du_bloc_etapes_de_formation_2"/><text:bookmark-end text:name="parametrage_du_bloc_etapes_de_formation"/></text:h>
      <text:h text:style-name="Heading_20_4" text:outline-level="4"><text:bookmark-start text:name="__RefHeading___rendu_sur_un_cours_3"/><text:bookmark-start text:name="rendu_sur_un_cours"/>Rendu sur un cours<text:bookmark-end text:name="__RefHeading___rendu_sur_un_cours_3"/><text:bookmark-end text:name="rendu_sur_un_cours"/></text:h>
      <text:p text:style-name="Text_20_body"><draw:frame draw:style-name="mediacenter" draw:name="0" text:anchor-type="paragraph" draw:z-index="0" svg:width="10.292291666667cm" svg:height="8.3079166666667cm"><draw:image xlink:href="Pictures/775e22ea27693db21f2051bd1e142e4f.png" xlink:type="simple" xlink:show="embed" xlink:actuate="onLoad"/></draw:frame></text:p>
      <text:h text:style-name="Heading_20_3" text:outline-level="3"><text:bookmark-start text:name="__RefHeading___parametres_generaux_4"/><text:bookmark-start text:name="parametres_generaux"/>Paramètres généraux<text:bookmark-end text:name="__RefHeading___parametres_generaux_4"/><text:bookmark-end text:name="parametres_generaux"/></text:h>
      <text:h text:style-name="Heading_20_4" text:outline-level="4"><text:bookmark-start text:name="__RefHeading___reglages_du_bloc_5"/><text:bookmark-start text:name="reglages_du_bloc"/>Réglages du bloc<text:bookmark-end text:name="__RefHeading___reglages_du_bloc_5"/><text:bookmark-end text:name="reglages_du_bloc"/></text:h>
      <text:p text:style-name="Text_20_body"><draw:frame draw:style-name="mediacenter" draw:name="1" text:anchor-type="paragraph" draw:z-index="1" svg:width="17.78cm" style:rel-width="100%" svg:height="9.2075cm" style:rel-height="scale"><draw:image xlink:href="Pictures/dca67d58f4df004b7edaeda98dd8ab39.png" xlink:type="simple" xlink:show="embed" xlink:actuate="onLoad"/></draw:frame></text:p>
      <text:p text:style-name="Text_20_body"><text:span text:style-name="Strong_20_Emphasis">Titre du bloc :</text:span> Le texte qui apparaitra  en titre du bloc étape de formation. Si vierge, le titre sera Etapes de formation. </text:p>
      <text:p text:style-name="Text_20_body"><text:span text:style-name="Strong_20_Emphasis">Génère les liens: </text:span> Oui, Non, Uniquement sur les pages déjà vues. Si vous sélectionnez “oui” dans la liste déroulante, le bloc étapes de formation placera des liens hypertextes vers  toutes les pages du cours. 
Si vous choisissez Uniquement sur les pages déjà vues, les liens seront créés au fur et à mesure des pages visitées par l'utilisateur via la navigation par les flèches avant/arrière sur le cours.</text:p>
      <text:p text:style-name="Text_20_body"><text:span text:style-name="Strong_20_Emphasis">Cacher complètement les liens désactivés: </text:span> Si coché les liens seront masqués</text:p>
      <text:p text:style-name="Text_20_body"><text:span text:style-name="Strong_20_Emphasis">Page de départ : </text:span>Ici, vous sélectionnez une page. Dans le bloc étapes de formation, tous les liens générés seront toutes les pages qui sont à un niveau inférieur. </text:p>
      <text:p text:style-name="Text_20_body"><text:span text:style-name="Strong_20_Emphasis">Profondeur : </text:span> Il s'agit de sélectionner le niveau de profondeur qui doit apparaitre dans le bloc “Etapes de formation”. Vous pouvez inclure, dans le bloc “étapes de formation”, un, deux, trois ou tous les niveaux. 
Par exemple, si vous incluez deux niveaux, les liens (qui dirigent l'utilisateur vers des pages du cours) générés concerneront les pages de niveau 1 et les pages de niveau 2. </text:p>
      <text:p text:style-name="Text_20_body"><text:span text:style-name="Strong_20_Emphasis">utiliser les labels de menus: </text:span></text:p>
      <text:p text:style-name="Text_20_body"><text:span text:style-name="Strong_20_Emphasis">Cacher les marques d'accès : </text:span> Les marques d'accès sont les “puces” colorées situées à gauche des liens générés que vous pouvez décider d'afficher ou ne pas afficher. Elles servent à indiquer qu'une page a été ou non consultée. Lorsque la puce est cochée, cela signifie que la page a été consultée au moins une fois. Si la puce s'affiche de couleur pale et n'est pas cochée, la page n'a pas été visitée par l'utilisateur. </text:p>
      <text:h text:style-name="Heading_20_4" text:outline-level="4"><text:bookmark-start text:name="__RefHeading___ou_se_bloc_apparait_6"/><text:bookmark-start text:name="ou_se_bloc_apparait"/>Ou se bloc apparait<text:bookmark-end text:name="__RefHeading___ou_se_bloc_apparait_6"/><text:bookmark-end text:name="ou_se_bloc_apparait"/></text:h>
      <text:p text:style-name="Text_20_body"><draw:frame draw:style-name="mediacenter" draw:name="2" text:anchor-type="paragraph" draw:z-index="2" svg:width="24.553333333333cm" style:rel-width="100%" svg:height="7.2760416666667cm" style:rel-height="scale"><draw:image xlink:href="Pictures/0b26659ce75a736df5948cd54bedac0b.png" xlink:type="simple" xlink:show="embed" xlink:actuate="onLoad"/></draw:frame></text:p>
      <text:p text:style-name="Text_20_body"><text:span text:style-name="Strong_20_Emphasis">Emplacement original du bloc: </text:span> Ce critère s'affiche généralement automatiquement et concerne le cours dans lequel est originellement placé le bloc. </text:p>
      <text:p text:style-name="Text_20_body"><text:span text:style-name="Strong_20_Emphasis">Afficher sur les types de pages : </text:span> L'affichage peut se faire selon un type de page spécifique que vous sélectionnez dans cette option.</text:p>
      <text:p text:style-name="Text_20_body"><text:span text:style-name="Strong_20_Emphasis">Sélectionner page : </text:span>Les pages dans lesquelles apparaitra ce bloc. </text:p>
      <text:p text:style-name="Text_20_body"><text:span text:style-name="Strong_20_Emphasis">Région par défaut : </text:span> C'est la zone dans laquelle apparaitra le bloc par défaut.</text:p>
      <text:p text:style-name="Text_20_body"><text:span text:style-name="Strong_20_Emphasis">Poids par défaut : </text:span> Vous définissez ici le poids par défaut. C'est à dire l'emplacement par défaut du bloc sur la page.  (de -10 qui correspond au premier à 10 qui correspond au dernier). Par exemple, si vous mettez plusieurs blocs sur la droite, vous pouvez choisir de placer le bloc en bas de page. Dans ce cas, il faut sélectionner 10 dans la liste déroulante. </text:p>
      <text:h text:style-name="Heading_20_4" text:outline-level="4"><text:bookmark-start text:name="__RefHeading___reglages_du_bloc_7"/><text:bookmark-start text:name="reglages_du_bloc1"/>Réglages du bloc<text:bookmark-end text:name="__RefHeading___reglages_du_bloc_7"/><text:bookmark-end text:name="reglages_du_bloc1"/></text:h>
      <text:p text:style-name="Text_20_body"><draw:frame draw:style-name="mediacenter" draw:name="3" text:anchor-type="paragraph" draw:z-index="3" svg:width="19.499791666667cm" style:rel-width="100%" svg:height="4.9741666666667cm" style:rel-height="scale"><draw:image xlink:href="Pictures/263b5786fa9ff2eaaf2408d22a6d2b4b.png" xlink:type="simple" xlink:show="embed" xlink:actuate="onLoad"/></draw:frame></text:p>
      <text:p text:style-name="Text_20_body"><text:a xlink:type="simple" xlink:href="https://docsen.activeprolearn.com/doku.php?id=blocks:pagetracker"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4::40:17</meta:creation-date>
    <dc:creator>Generated</dc:creator>
    <dc:date>2026-08-31T14::40:17</dc:date>
    <dc:language>en-US</dc:language>
    <meta:editing-cycles>1</meta:editing-cycles>
    <meta:editing-duration>PT0S</meta:editing-duration>
    <dc:title>blocks:pagetracker:userguide</dc:title>
  </office:meta>
</office:document-meta>
</file>