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modsharedresourc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1" text:outline-level="1"><text:bookmark-start text:name="__RefHeading___sharedresources_ressources_mutualisees_2"/><text:bookmark-start text:name="sharedresources_ressources_mutualisees"/>SharedResources (Ressources mutualisées)<text:bookmark-end text:name="__RefHeading___sharedresources_ressources_mutualisees_2"/><text:bookmark-end text:name="sharedresources_ressources_mutualisees"/></text:h>
      <text:h text:style-name="Heading_20_3" text:outline-level="3"><text:bookmark-start text:name="__RefHeading___concepts_sur_le_module_3"/><text:bookmark-start text:name="concepts_sur_le_module"/>Concepts  sur le module<text:bookmark-end text:name="__RefHeading___concepts_sur_le_module_3"/><text:bookmark-end text:name="concepts_sur_le_module"/></text:h>
      <text:p text:style-name="Text_20_body">Ce module est initialement construit pour répondre à la problématique de mutualiser des ressources communes à plusieurs cours et auteurs et d' associer des métadonnées complètes aux ressources dans Moodle, sans utiliser un outil de GED dédié.</text:p>
      <text:p text:style-name="Text_20_body"><text:a xlink:type="simple" xlink:href="https://docsen.activeprolearn.com/doku.php?id=blocks:sharedresources" text:style-name="Internet_20_link" text:visited-style-name="Visited_20_Internet_20_Link">Retou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1:58</meta:creation-date>
    <dc:creator>Generated</dc:creator>
    <dc:date>2026-09-03T04::01:58</dc:date>
    <dc:language>en-US</dc:language>
    <meta:editing-cycles>1</meta:editing-cycles>
    <meta:editing-duration>PT0S</meta:editing-duration>
    <dc:title>blocks:modsharedresource</dc:title>
  </office:meta>
</office:document-meta>
</file>