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677147bc6b6ed387c21faff63dda3d0b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groupnetwork"/><text:bookmark-start text:name="__RefHeading___bloc_group_network_1"/><text:bookmark-start text:name="bloc_group_network"/>Bloc Group Network<text:bookmark-end text:name="__RefHeading___bloc_group_network_1"/><text:bookmark-end text:name="bloc_group_network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677147bc6b6ed387c21faff63dda3d0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Type de composant :</text:span> Block</text:p>
        </text:list-item>
        <text:list-item>
          <text:p text:style-name="List_20_1_Content"> <text:span text:style-name="Strong_20_Emphasis">Nom :</text:span> Group Network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</text:p>
        </text:list-item>
        <text:list-item>
          <text:p text:style-name="List_20_1_Content"> <text:span text:style-name="Strong_20_Emphasis">Distribution :</text:span> </text:p>
        </text:list-item>
        <text:list-item>
          <text:p text:style-name="List_20_1_Content_Last"> <text:span text:style-name="Strong_20_Emphasis">Disponibilité :</text:span> </text:p>
        </text:list-item>
      </text:list>
      <text:h text:style-name="Heading_20_4" text:outline-level="4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Ce bloc sert à l'urbanisation de grandes installations distribuées (Rectorats, Universités, Groupes d'Ecoles) utilisant plusieurs plates-formes Moodle unifiées en réseau<text:span text:style-name="Strong_20_Emphasis"/>*.
Il permet de déléguer aux enseignants l'attribution des droits de circulation des étudiants. Il est lié à l'utilisation du bloc User Mnet Hosts qui facilite la mise en place de régulations d'accès entre les sites d'un réseau Moodle.

(<text:span text:style-name="Strong_20_Emphasis"/>*Voir <text:a xlink:type="simple" xlink:href="https://docsen.activeprolearn.com/doku.php?id=local:vmoodle" text:style-name="Internet_20_link" text:visited-style-name="Visited_20_Internet_20_Link">Virtualisation de Moodle multi-tenant</text:a>) 

Dans une constellation de Moodles, le passage d'une plate-forme à l'autre est tributaire d'un certain nombre de conditions. La première d'entre elles est la disponibilité de la capacité de circulation réseau (moodle/site:mnetlogintoremote). Ce droit ne peut pas être donné individuellement directement mais à travers un rôle. </text:p>
      <text:p text:style-name="Text_20_body">Dans un réseau contrôlé par le bloc <text:a xlink:type="simple" xlink:href="https://docsen.activeprolearn.com/doku.php?id=blocks:usermnethosts" text:style-name="Internet_20_link" text:visited-style-name="Visited_20_Internet_20_Link">User Mnet Hosts/Navigation réseau de l'utilisateur</text:a>, la gestion des autorisations de passage individuelles est centralisée dans le profil utilisateur. Ces champs de profil sont habituellement sous le contrôle de l'administrateur. </text:p>
      <text:p text:style-name="Text_20_body">Le bloc Group Network propose de redescendre la prérogative d'attribuer ou non le droit de passage vers l'enseignant, afin de rendre les mises en places pédagogique plus fluides.</text:p>
      <text:p text:style-name="Text_20_body">Il proposera aux enseignants, dans un cours un moyen simple et rapide d'attribuer, par délégation, des droits de passages à des étudiants ou de groupes d'étudiants dont il a la charge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groupnetwork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blockgroupnetworkuse" text:style-name="Internet_20_link" text:visited-style-name="Visited_20_Internet_20_Link">Guides d'utilisation</text:a> <draw:frame draw:style-name="media" draw:name="2" text:anchor-type="as-char" draw:z-index="2" svg:width="" svg:rel-width="100%" svg:height="0cm"><draw:image xlink:href="Pictures/6429eebfcbd2dcc1a1ba79c7f50ee4e4.svg" xlink:type="simple" xlink:show="embed" xlink:actuate="onLoad"/></draw:frame> à faire</text:p>
        </text:list-item>
        <text:list-item>
          <text:p text:style-name="List_20_1_Content_Last"> <text:a xlink:type="simple" xlink:href="https://docsen.activeprolearn.com/doku.php?id=blocks:blockgroupnetworktechnique" text:style-name="Internet_20_link" text:visited-style-name="Visited_20_Internet_20_Link">Guide technique</text:a> 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a faire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Attribution de droits individuels de passage</text:p>
          <text:list text:style-name="List_20_1">
            <text:list-item>
              <text:p text:style-name="List_20_1_Content"> Attribution à un ou plusieurs utilisateurs individuels</text:p>
            </text:list-item>
            <text:list-item>
              <text:p text:style-name="List_20_1_Content"> Attribution par groupes</text:p>
            </text:list-item>
            <text:list-item>
              <text:p text:style-name="List_20_1_Content_Last"> Sélection du site à ouvrir</text:p>
            </text:list-item>
          </text:list>
        </text:list-item>
      </text:list>
      <text:h text:style-name="Heading_20_3" text:outline-level="3"><text:bookmark-start text:name="__RefHeading___builds_5"/><text:bookmark-start text:name="builds"/>Builds<text:bookmark-end text:name="__RefHeading___builds_5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group_network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</text:p>
      <text:p text:style-name="Horizontal_20_Line"/>
      <text:h text:style-name="Heading_20_3" text:outline-level="3"><text:bookmark-start text:name="__RefHeading___credit_6"/><text:bookmark-start text:name="credit"/>Crédit<text:bookmark-end text:name="__RefHeading___credit_6"/><text:bookmark-end text:name="credit"/></text:h>
      <text:list text:style-name="List_20_1" text:continue-numbering="false">
        <text:list-item>
          <text:p text:style-name="LastListParagraph_List_20_1_Content_First"> 2008 Valery Frémaux (valery@activeprolearn.com)</text:p>
        </text:list-item>
      </text:list>
      <text:p text:style-name="Text_20_body">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 catalogue</text:a> - <text:a xlink:type="simple" xlink:href="https://docsen.activeprolearn.com/doku.php?id=local:vmoodle" text:style-name="Internet_20_link" text:visited-style-name="Visited_20_Internet_20_Link">Moodle Virtualisation multi-instance</text:a> - <text:a xlink:type="simple" xlink:href="https://docsen.activeprolearn.com/doku.php?id=blocks:usermnethosts" text:style-name="Internet_20_link" text:visited-style-name="Visited_20_Internet_20_Link">Navigation réseau de l'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27</meta:creation-date>
    <dc:creator>Generated</dc:creator>
    <dc:date>2026-08-31T15::32:27</dc:date>
    <dc:language>en-US</dc:language>
    <meta:editing-cycles>1</meta:editing-cycles>
    <meta:editing-duration>PT0S</meta:editing-duration>
    <dc:title>blocks:groupnetwork</dc:title>
  </office:meta>
</office:document-meta>
</file>