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137009a3a026297a3d26b24ac005f60a.png"/>
  <manifest:file-entry manifest:media-type="image/png" manifest:full-path="Pictures/9ff0d803fb3b1a554acaa4eb4de1b635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draw:frame draw:style-name="mediacenter" draw:name="0" text:anchor-type="paragraph" draw:z-index="0" svg:width="11.403541666667cm" svg:height="2.4077083333333cm"><draw:image xlink:href="Pictures/137009a3a026297a3d26b24ac005f60a.png" xlink:type="simple" xlink:show="embed" xlink:actuate="onLoad"/></draw:frame></text:p>
      <text:h text:style-name="Heading_20_2" text:outline-level="2"><text:bookmark text:name="blocks:editablecontenthtml:userguide"/><text:bookmark-start text:name="__RefHeading___bloc_contenu_html_editable_-_guide_d_utilisation_1"/><text:bookmark-start text:name="bloc_contenu_html_editable_-_guide_d_utilisation"/>Bloc contenu HTML Editable - Guide d'utilisation<text:bookmark-end text:name="__RefHeading___bloc_contenu_html_editable_-_guide_d_utilisation_1"/><text:bookmark-end text:name="bloc_contenu_html_editable_-_guide_d_utilisation"/></text:h>
      <text:p text:style-name="Text_20_body"><draw:frame draw:style-name="media" draw:name="1" text:anchor-type="as-char" draw:z-index="1" svg:width="18.520833333333cm" style:rel-width="100%" svg:height="15.875cm" style:rel-height="scale"><draw:image xlink:href="Pictures/9ff0d803fb3b1a554acaa4eb4de1b635.png" xlink:type="simple" xlink:show="embed" xlink:actuate="onLoad"/></draw:frame></text:p>
      <text:h text:style-name="Heading_20_4" text:outline-level="4"><text:bookmark-start text:name="__RefHeading___reglage_du_bloc_2"/><text:bookmark-start text:name="reglage_du_bloc"/>Réglage du bloc<text:bookmark-end text:name="__RefHeading___reglage_du_bloc_2"/><text:bookmark-end text:name="reglage_du_bloc"/></text:h>
      <text:p text:style-name="Text_20_body">1. Il s'agit du titre qui apparaitra sur la page du cours. </text:p>
      <text:p text:style-name="Text_20_body">2. C'est dans cet espace que vous pouvez ajouter le contenu du bloc HTML.</text:p>
      <text:h text:style-name="Heading_20_4" text:outline-level="4"><text:bookmark-start text:name="__RefHeading___ou_ce_bloc_apparait_3"/><text:bookmark-start text:name="ou_ce_bloc_apparait"/>Où ce bloc apparait?<text:bookmark-end text:name="__RefHeading___ou_ce_bloc_apparait_3"/><text:bookmark-end text:name="ou_ce_bloc_apparait"/></text:h>
      <text:p text:style-name="Text_20_body">3. Ce paramètre apparaît automatiquement, c'est le nom du cours dans lequel vous avez ajouté le bloc HTML.</text:p>
      <text:p text:style-name="Text_20_body">4. Ce bloc peut s'afficher sur  toutes les pages, sur toute page de cours ou sur toutes les pages en fonction du réglage que vous effectuez.</text:p>
      <text:p text:style-name="Text_20_body">5. Le bloc peut apparaitre à gauche, au centre ou à droite en fonction du réglage que vous effectuez.  </text:p>
      <text:p text:style-name="Text_20_body">6. Le poids est lié à la position du bloc sur la page (10 en haut de page, -10 en bas de page)</text:p>
      <text:p text:style-name="Text_20_body">7. Cette option vous permet d'afficher ou cacher le bloc, autrement dit la rendre visible ou cachée des apprenants. </text:p>
      <text:p text:style-name="Text_20_body">8. Le bloc peut apparaitre à gauche, au centre ou à droite sur la page. </text:p>
      <text:p text:style-name="Text_20_body">9. Le poids est lié à la position du bloc sur la page (10 en haut de page, -10 en bas de page)</text:p>
      <text:p text:style-name="Text_20_body"><text:span text:style-name="Strong_20_Emphasis"><text:span text:style-name="underline">En savoir plus sur le bloc HTML :</text:span></text:span></text:p>
      <text:p text:style-name="Text_20_body"><text:a xlink:type="simple" xlink:href="https://docsen.activeprolearn.com/doku.php?id=blocks:editablecontenthtml:usecase" text:style-name="Internet_20_link" text:visited-style-name="Visited_20_Internet_20_Link">Cas d'usage</text:a></text:p>
      <text:p text:style-name="Text_20_body"><text:a xlink:type="simple" xlink:href="https://docsen.activeprolearn.com/doku.php?id=blocks:editablecontenthtml" text:style-name="Internet_20_link" text:visited-style-name="Visited_20_Internet_20_Link">Revenir à l'index du composant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9-04T05::20:22</meta:creation-date>
    <dc:creator>Generated</dc:creator>
    <dc:date>2026-09-04T05::20:22</dc:date>
    <dc:language>en-US</dc:language>
    <meta:editing-cycles>1</meta:editing-cycles>
    <meta:editing-duration>PT0S</meta:editing-duration>
    <dc:title>blocks:editablecontenthtml:userguide</dc:title>
  </office:meta>
</office:document-meta>
</file>