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508ced27cab30933cbace23fd6a8631.png"/>
  <manifest:file-entry manifest:media-type="image/png" manifest:full-path="Pictures/b20248d240cce6a7af821dc26c85777f.png"/>
  <manifest:file-entry manifest:media-type="image/png" manifest:full-path="Pictures/8a1d00a97f2cfe5c968309eeda7c178c.png"/>
  <manifest:file-entry manifest:media-type="image/png" manifest:full-path="Pictures/4a645ff3f1732183a2b1426d675794a8.png"/>
  <manifest:file-entry manifest:media-type="image/png" manifest:full-path="Pictures/43f50295f7306dffe7e8b40562fffdc2.png"/>
  <manifest:file-entry manifest:media-type="image/png" manifest:full-path="Pictures/29c94a63a86053da405904c422ee457c.png"/>
  <manifest:file-entry manifest:media-type="image/png" manifest:full-path="Pictures/2013414f25a44f1760af9042dfdac64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cks:courseascendants:userguide"/><text:bookmark-start text:name="__RefHeading___bloc_cours_ascendants_mon_plan_de_formationguide_d_utilisation_1"/><text:bookmark-start text:name="bloc_cours_ascendants_mon_plan_de_formationguide_d_utilisation"/>Bloc Cours Ascendants (Mon plan de formation)  : Guide d'utilisation<text:bookmark-end text:name="__RefHeading___bloc_cours_ascendants_mon_plan_de_formationguide_d_utilisation_1"/><text:bookmark-end text:name="bloc_cours_ascendants_mon_plan_de_formationguide_d_utilisation"/></text:h>
      <text:h text:style-name="Heading_20_2" text:outline-level="2"><text:bookmark-start text:name="__RefHeading___aspects_pedagogiques_2"/><text:bookmark-start text:name="aspects_pedagogiques"/>Aspects pédagogiques<text:bookmark-end text:name="__RefHeading___aspects_pedagogiques_2"/><text:bookmark-end text:name="aspects_pedagogiques"/></text:h>
      <text:p text:style-name="Text_20_body">L'utilisation du bloc course ascendant, permet de répondre aux problématiques suivantes :</text:p>
      <text:p text:style-name="Text_20_body">Comment créer des circuits de cours balisés dans Moodle à partir de différents cours que l'on souhaite organiser en cursus composés d'unités d'enseignements ou de modules, et dont les modules  peuvent appartenir à plusieurs  cursus ?</text:p>
      <text:p text:style-name="Text_20_body">Comment s'affranchir de la duplication des cours pour parvenir à ce résultat et faciliter la mise à jour des cours ?</text:p>
      <text:p text:style-name="Text_20_body">Comment créer des cursus modulaires et rendre effectif la notion de cursus personnalisés  ?</text:p>
      <text:p text:style-name="Text_20_body">L'objectif est donc d'équiper Moodle d'un élément qui permet de pouvoir organiser les cours en cursus composés de modules ou unités d'enseignements qui ne suivent donc pas uniquement l' organisation de base Moodle des cours en catégories, et de structurer le contenu pédagogique en fonction de ces éléments :</text:p>
      <text:p text:style-name="Text_20_body">Dans Moodle, nous avons à la base uniquement un classement des cours en catégories, ce qui ne correspond pas à l'organisation d'un cursus de cours qui présente différents modules ou unités d'enseignements le composant.</text:p>
      <text:p text:style-name="Text_20_body">Par ailleurs, il est notable que dans nombre de cas une unité d'enseignement ou un module de cours appartient à plusieurs cursus ou parcours de formation possibles.</text:p>
      <text:p text:style-name="Text_20_body">Ce sera le cas par exemple d'une unité d'enseignement de type “anglais appliqué aux SGBD” qui pourrait figurer à la fois dans un cours de langue et dans un cours de science dure.</text:p>
      <text:p text:style-name="Text_20_body">Le bloc  Course Ascendant organisera donc la navigation de  cursus vers les modules (ou unités d'enseignement)  en proposant des liens vers ces derniers.</text:p>
      <text:p text:style-name="Text_20_body">Ce bloc est un accessoire indispensable aux stratégies de “metacours”, en vue de simplifier et faciliter la mise en place de dépendances d'inscriptions entre plusieurs cours de Moodle.</text:p>
      <text:p text:style-name="Text_20_body">Un module ou une unité d'enseignement sera simplement  un cours rangé dans un catégorie “pointée” par un bloc course ascendants.</text:p>
      <text:p text:style-name="Text_20_body"><draw:frame draw:style-name="mediacenter" draw:name="0" text:anchor-type="paragraph" draw:z-index="0" svg:width="7.9375cm" style:rel-width="100%" svg:height="8.9018691588785cm" style:rel-height="scale"><draw:image xlink:href="Pictures/6508ced27cab30933cbace23fd6a8631.png" xlink:type="simple" xlink:show="embed" xlink:actuate="onLoad"/></draw:frame></text:p>
      <text:h text:style-name="Heading_20_2" text:outline-level="2"><text:bookmark-start text:name="__RefHeading___concepts_operationnels_3"/><text:bookmark-start text:name="concepts_operationnels"/>Concepts opérationnels<text:bookmark-end text:name="__RefHeading___concepts_operationnels_3"/><text:bookmark-end text:name="concepts_operationnels"/></text:h>
      <text:h text:style-name="Heading_20_3" text:outline-level="3"><text:bookmark-start text:name="__RefHeading___le_cursus_4"/><text:bookmark-start text:name="le_cursus"/>Le cursus<text:bookmark-end text:name="__RefHeading___le_cursus_4"/><text:bookmark-end text:name="le_cursus"/></text:h>
      <text:p text:style-name="Text_20_body">Un cursus est un cours Moodle dans lequel est placé un module Cours Ascendants. Ce cursus est un espace de travail à part entière. </text:p>
      <text:p text:style-name="Text_20_body"><draw:frame draw:style-name="mediacenter" draw:name="1" text:anchor-type="paragraph" draw:z-index="1" svg:width="7.1702083333333cm" style:rel-width="100%" svg:height="10.424583333333cm" style:rel-height="scale"><draw:image xlink:href="Pictures/b20248d240cce6a7af821dc26c85777f.png" xlink:type="simple" xlink:show="embed" xlink:actuate="onLoad"/></draw:frame></text:p>
      <text:p text:style-name="Text_20_body"><text:span text:style-name="Emphasis">Sur l'illustration vous pouvez voir deux modules pointés par le bloc Course Ascendants dans le cursus CQP pizzailo.</text:span></text:p>
      <text:p text:style-name="Text_20_body">Le cursus peut être mis à profit comme “espace général” à l'ensemble du plan de formation et proposer des activités transverses à tous les modules qui constituent le cursus.</text:p>
      <text:p text:style-name="Text_20_body"><text:span text:style-name="Emphasis">Exemple :</text:span> Le forum des nouvelles “de la formation” réside de manière avantageuse dans ce cursus, même si certains modules pourraient diffuser des nouvelles plus “locales” à un sujet donné.</text:p>
      <text:h text:style-name="Heading_20_3" text:outline-level="3"><text:bookmark-start text:name="__RefHeading___a_noter_5"/><text:bookmark-start text:name="a_noter"/>A noter<text:bookmark-end text:name="__RefHeading___a_noter_5"/><text:bookmark-end text:name="a_noter"/></text:h>
      <text:p text:style-name="Text_20_body">C'est donc le bloc course ascendant qui va assurer la propagation des inscrits aux cours vers les différents modules ou UE.</text:p>
      <text:h text:style-name="Heading_20_3" text:outline-level="3"><text:bookmark-start text:name="__RefHeading___le_module_de_formation_6"/><text:bookmark-start text:name="le_module_de_formation"/>Le module de formation<text:bookmark-end text:name="__RefHeading___le_module_de_formation_6"/><text:bookmark-end text:name="le_module_de_formation"/></text:h>
      <text:p text:style-name="Text_20_body">Un module de formation est un cours résidant dans une catégorie ou sous-catégorie pointée par le bloc Course Ascendants d'un cours/cursus. Ce cours ne sera devenu un métacours QUE SI il est activé dans le plan de formation.</text:p>
      <text:h text:style-name="Heading_20_3" text:outline-level="3"><text:bookmark-start text:name="__RefHeading___le_plan_de_formation_7"/><text:bookmark-start text:name="le_plan_de_formation"/>Le plan de formation<text:bookmark-end text:name="__RefHeading___le_plan_de_formation_7"/><text:bookmark-end text:name="le_plan_de_formation"/></text:h>
      <text:p text:style-name="Text_20_body">Le plan de formation est implicitement l'ensemble des modules activés dans le bloc Course Ascendants.</text:p>
      <text:h text:style-name="Heading_20_3" text:outline-level="3"><text:bookmark-start text:name="__RefHeading___le_groupe_cursus_8"/><text:bookmark-start text:name="le_groupe_cursus"/>Le "Groupe Cursus"<text:bookmark-end text:name="__RefHeading___le_groupe_cursus_8"/><text:bookmark-end text:name="le_groupe_cursus"/></text:h>
      <text:p text:style-name="Text_20_body">Le raccordement d'un cours/module à un cours/cursus peut s'accompagner de la création automatique d'un “groupe de cours” dans le module pour représenter les étudiants qui sont inscrits via le cours/cursus. Cette fonctionnalité peut être utile si vous utilisez un même “cours/module” dans plusieurs cursus, et que vous souhaitez pouvoir segmenter les populations d'étudiants provenant de ces cursus sans avoir à gérer manuellement la mise en groupe.</text:p>
      <text:p text:style-name="Horizontal_20_Line"/>
      <text:h text:style-name="Heading_20_2" text:outline-level="2"><text:bookmark-start text:name="__RefHeading___mise_en_oeuvre_9"/><text:bookmark-start text:name="mise_en_oeuvre"/>Mise en oeuvre<text:bookmark-end text:name="__RefHeading___mise_en_oeuvre_9"/><text:bookmark-end text:name="mise_en_oeuvre"/></text:h>
      <text:h text:style-name="Heading_20_3" text:outline-level="3"><text:bookmark-start text:name="__RefHeading___placer_le_bloc_dans_vos_cursus_10"/><text:bookmark-start text:name="placer_le_bloc_dans_vos_cursus"/>Placer le bloc dans vos cursus<text:bookmark-end text:name="__RefHeading___placer_le_bloc_dans_vos_cursus_10"/><text:bookmark-end text:name="placer_le_bloc_dans_vos_cursus"/></text:h>
      <text:p text:style-name="Text_20_body">Passer en mode Edition à l'aide du bouton sous votre nom de connexion.
Menu déroulant Ajouter un bloc/Mon plan de formation</text:p>
      <text:p text:style-name="Text_20_body"><draw:frame draw:style-name="mediacenter" draw:name="2" text:anchor-type="paragraph" draw:z-index="2" svg:width="15.875cm" svg:height="2.3345588235294cm"><draw:image xlink:href="Pictures/8a1d00a97f2cfe5c968309eeda7c178c.png" xlink:type="simple" xlink:show="embed" xlink:actuate="onLoad"/></draw:frame></text:p>
      <text:h text:style-name="Heading_20_3" text:outline-level="3"><text:bookmark-start text:name="__RefHeading___reglage_du_bloc_11"/><text:bookmark-start text:name="reglage_du_bloc"/>Réglage du bloc<text:bookmark-end text:name="__RefHeading___reglage_du_bloc_11"/><text:bookmark-end text:name="reglage_du_bloc"/></text:h>
      <text:p text:style-name="Text_20_body">Clic droit sur roue crantée /Menu configurer le bloc </text:p>
      <text:list text:style-name="List_20_1" text:continue-numbering="false">
        <text:list-item>
          <text:p text:style-name="List_20_1_Content_First"> Voir les catégories : Affichera la catégorie Moodle ou le cours “module” est enregistré</text:p>
        </text:list-item>
        <text:list-item>
          <text:p text:style-name="List_20_1_Content"> Afficher la description de ce cours : affichera les éléments indiqués dans les paramètres du cours</text:p>
        </text:list-item>
        <text:list-item>
          <text:p text:style-name="List_20_1_Content"> Catégorie de choix des cours : C'est ici qu'on choisit la catégorie des cours ou l'on veut pouvoir choisir les cours à afficher dans l'étape suivante</text:p>
        </text:list-item>
        <text:list-item>
          <text:p text:style-name="List_20_1_Content"> Arranger par : Au choix, par catégorie (Moodle) ou par ordre du plan de formation (Choix des cours pour le bloc)</text:p>
        </text:list-item>
        <text:list-item>
          <text:p text:style-name="List_20_1_Content_Last"> Limite des longueurs de nom : Pour limiter en valeur le nombre de caractère affichés</text:p>
        </text:list-item>
      </text:list>
      <text:p text:style-name="Text_20_body"><draw:frame draw:style-name="mediacenter" draw:name="3" text:anchor-type="paragraph" draw:z-index="3" svg:width="15.875cm" svg:height="9.3891711229947cm"><draw:image xlink:href="Pictures/4a645ff3f1732183a2b1426d675794a8.png" xlink:type="simple" xlink:show="embed" xlink:actuate="onLoad"/></draw:frame></text:p>
      <text:p text:style-name="Text_20_body">Ecran d'activation de l'offre de formation (enseignant)</text:p>
      <text:h text:style-name="Heading_20_3" text:outline-level="3"><text:bookmark-start text:name="__RefHeading___fermer_ou_ouvrir_les_cours_12"/><text:bookmark-start text:name="fermer_ou_ouvrir_les_cours"/>Fermer ou ouvrir les cours<text:bookmark-end text:name="__RefHeading___fermer_ou_ouvrir_les_cours_12"/><text:bookmark-end text:name="fermer_ou_ouvrir_les_cours"/></text:h>
      <text:p text:style-name="Text_20_body">Suivre le lien lien sur le bas du bloc et choisir les cours à afficher puis les ordonner comme vous le souhaitez. </text:p>
      <text:p text:style-name="Text_20_body"><text:span text:style-name="Emphasis">Nota : Sur cet exemple ci-dessous ce bloc a été renommé via le fichier de langue</text:span></text:p>
      <text:p text:style-name="Text_20_body"><draw:frame draw:style-name="mediacenter" draw:name="4" text:anchor-type="paragraph" draw:z-index="4" svg:width="7.9375cm" style:rel-width="100%" svg:height="1.1672794117647cm" style:rel-height="scale"><draw:image xlink:href="Pictures/8a1d00a97f2cfe5c968309eeda7c178c.png" xlink:type="simple" xlink:show="embed" xlink:actuate="onLoad"/></draw:frame></text:p>
      <text:p text:style-name="Text_20_body">En ouvrant l'accès l'ingénieur pédagogique on programme une liaison “meta” entre les deux (en fait, il se programme une inscription méta vers ce cours - qui devient une cible)
Pour fermer un module, il n'a qu'à supprimer cette instance d'inscription.</text:p>
      <text:h text:style-name="Heading_20_3" text:outline-level="3"><text:bookmark-start text:name="__RefHeading___vue_cote_etudiants_13"/><text:bookmark-start text:name="vue_cote_etudiants"/>Vue coté étudiants<text:bookmark-end text:name="__RefHeading___vue_cote_etudiants_13"/><text:bookmark-end text:name="vue_cote_etudiants"/></text:h>
      <text:p text:style-name="Text_20_body"><draw:frame draw:style-name="mediacenter" draw:name="5" text:anchor-type="paragraph" draw:z-index="5" svg:width="7.9375cm" style:rel-width="100%" svg:height="8.0372173366834cm" style:rel-height="scale"><draw:image xlink:href="Pictures/43f50295f7306dffe7e8b40562fffdc2.png" xlink:type="simple" xlink:show="embed" xlink:actuate="onLoad"/></draw:frame></text:p>
      <text:p text:style-name="Text_20_body"><text:span text:style-name="Emphasis">Vue du bloc en position dans le cours avec accès vers les modules ou UE</text:span></text:p>
      <text:p text:style-name="Text_20_body"><text:span text:style-name="Emphasis">Nota : Ce bloc est le bloc inverse du bloc <text:a xlink:type="simple" xlink:href="https://docsen.activeprolearn.com/doku.php?id=blocks:coursedescendants" text:style-name="Internet_20_link" text:visited-style-name="Visited_20_Internet_20_Link">Course descendants</text:a> </text:span></text:p>
      <text:h text:style-name="Heading_20_3" text:outline-level="3"><text:bookmark-start text:name="__RefHeading___indicateurs_visuels_14"/><text:bookmark-start text:name="indicateurs_visuels"/>Indicateurs visuels<text:bookmark-end text:name="__RefHeading___indicateurs_visuels_14"/><text:bookmark-end text:name="indicateurs_visuels"/></text:h>
      <text:p text:style-name="Text_20_body">Ces indicateurs permettent de renseigner sur l'état de complétude des modules, il peuvent ou non être affichés, suivant que vous utilisez la notion d'achèvement.</text:p>
      <text:p text:style-name="Text_20_body"><draw:frame draw:style-name="mediacenter" draw:name="6" text:anchor-type="paragraph" draw:z-index="6" svg:width="7.9375cm" style:rel-width="100%" svg:height="1.97803514377cm" style:rel-height="scale"><draw:image xlink:href="Pictures/29c94a63a86053da405904c422ee457c.png" xlink:type="simple" xlink:show="embed" xlink:actuate="onLoad"/></draw:frame></text:p>
      <text:h text:style-name="Heading_20_3" text:outline-level="3"><text:bookmark-start text:name="__RefHeading___a_noter_15"/><text:bookmark-start text:name="a_noter1"/>A noter<text:bookmark-end text:name="__RefHeading___a_noter_15"/><text:bookmark-end text:name="a_noter1"/></text:h>
      <text:p text:style-name="Text_20_body">La méthode d'inscription par méta-cours sera automatiquement ajoutée dans tous les cours ascendants.</text:p>
      <text:p text:style-name="Text_20_body"><draw:frame draw:style-name="mediacenter" draw:name="7" text:anchor-type="paragraph" draw:z-index="7" svg:width="15.875cm" svg:height="5.6810200668896cm"><draw:image xlink:href="Pictures/2013414f25a44f1760af9042dfdac645.png" xlink:type="simple" xlink:show="embed" xlink:actuate="onLoad"/></draw:frame></text:p>
      <text:h text:style-name="Heading_20_3" text:outline-level="3"><text:bookmark-start text:name="__RefHeading___documentation_16"/><text:bookmark-start text:name="documentation"/>Documentation<text:bookmark-end text:name="__RefHeading___documentation_16"/><text:bookmark-end text:name="documentation"/></text:h>
      <text:list text:style-name="List_20_1" text:continue-numbering="false">
        <text:list-item>
          <text:p text:style-name="List_20_1_Content_First"> Valery Fremaux (valery@activeprolearn.com) - Développements et documentation</text:p>
        </text:list-item>
        <text:list-item>
          <text:p text:style-name="List_20_1_Content_Last"> Florence Labord (florence@activeprolearn.com) Tests fonctionnels et documentation</text:p>
        </text:list-item>
      </text:list>
      <text:p text:style-name="Text_20_body"><text:a xlink:type="simple" xlink:href="https://docsen.activeprolearn.com/doku.php?id=blocks:courseascendants"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8::10:22</meta:creation-date>
    <dc:creator>Generated</dc:creator>
    <dc:date>2026-08-11T18::10:22</dc:date>
    <dc:language>en-US</dc:language>
    <meta:editing-cycles>1</meta:editing-cycles>
    <meta:editing-duration>PT0S</meta:editing-duration>
    <dc:title>blocks:courseascendants:userguide</dc:title>
  </office:meta>
</office:document-meta>
</file>