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301339d043512997a40227e20fd4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blockcontactformuse"/><text:bookmark-start text:name="__RefHeading___bloc_contact_formguide_d_utilisation_1"/><text:bookmark-start text:name="bloc_contact_formguide_d_utilisation"/>Bloc Contact Form : Guide d'utilisation<text:bookmark-end text:name="__RefHeading___bloc_contact_formguide_d_utilisation_1"/><text:bookmark-end text:name="bloc_contact_formguide_d_utilisation"/></text:h>
      <text:p text:style-name="Text_20_body">Placer le bloc dans vos cours</text:p>
      <text:p text:style-name="Text_20_body">Passer en mode Edition à l'aide du bouton sous votre nom de connexion. Menu déroulant Ajouter un bloc/formulaire contact.</text:p>
      <text:p text:style-name="Text_20_body">Rendu : </text:p>
      <text:p text:style-name="Text_20_body"><draw:frame draw:style-name="mediacenter" draw:name="0" text:anchor-type="paragraph" draw:z-index="0" svg:width="13.229166666667cm" svg:height="6.1167114695341cm"><draw:image xlink:href="Pictures/c6301339d043512997a40227e20fd45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36:42</meta:creation-date>
    <dc:creator>Generated</dc:creator>
    <dc:date>2026-09-14T10::36:42</dc:date>
    <dc:language>en-US</dc:language>
    <meta:editing-cycles>1</meta:editing-cycles>
    <meta:editing-duration>PT0S</meta:editing-duration>
    <dc:title>blocks:blockcontactformuse</dc:title>
  </office:meta>
</office:document-meta>
</file>