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7992a3dbeb1bf6e358a868be5afc655.png"/>
  <manifest:file-entry manifest:media-type="image/jpeg" manifest:full-path="Pictures/9b6dbd48d6ecc7d95d31d18e1eec7174.jpg"/>
  <manifest:file-entry manifest:media-type="image/jpeg" manifest:full-path="Pictures/aef8cfed9998fdeb726e4d2fa450dc1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auditquizresults:userguide"/><text:bookmark-start text:name="__RefHeading___user_guide_1"/><text:bookmark-start text:name="user_guide"/>User guide<text:bookmark-end text:name="__RefHeading___user_guide_1"/><text:bookmark-end text:name="user_guide"/></text:h>
      <text:h text:style-name="Heading_20_2" text:outline-level="2"><text:bookmark-start text:name="__RefHeading___auditquiz_results_block_2"/><text:bookmark-start text:name="auditquiz_results_block"/>AuditQuiz Results block<text:bookmark-end text:name="__RefHeading___auditquiz_results_block_2"/><text:bookmark-end text:name="auditquiz_results_block"/></text:h>
      <text:p text:style-name="Text_20_body">Prerequisites: Properly prepare your question bank to get significant results !</text:p>
      <text:h text:style-name="Heading_20_3" text:outline-level="3"><text:bookmark-start text:name="__RefHeading___rule_1_3"/><text:bookmark-start text:name="rule_1"/>Rule 1 :<text:bookmark-end text:name="__RefHeading___rule_1_3"/><text:bookmark-end text:name="rule_1"/></text:h>
      <text:p text:style-name="Text_20_body">The questions must be accessible from the quizzes used for the audit. Therefore, they must be located in a adequate shared context, that goes from:</text:p>
      <text:list text:style-name="List_20_1" text:continue-numbering="false">
        <text:list-item>
          <text:p text:style-name="List_20_1_Content_First"> The quiz instance context</text:p>
        </text:list-item>
        <text:list-item>
          <text:p text:style-name="List_20_1_Content"> The course sharing context</text:p>
        </text:list-item>
        <text:list-item>
          <text:p text:style-name="List_20_1_Content"> Any of the category branch context that contains the course.</text:p>
        </text:list-item>
        <text:list-item>
          <text:p text:style-name="List_20_1_Content_Last"> The site context (although sharing in site context should be done with precaution)</text:p>
        </text:list-item>
      </text:list>
      <text:h text:style-name="Heading_20_3" text:outline-level="3"><text:bookmark-start text:name="__RefHeading___rule_2_4"/><text:bookmark-start text:name="rule_2"/>Rule 2 :<text:bookmark-end text:name="__RefHeading___rule_2_4"/><text:bookmark-end text:name="rule_2"/></text:h>
      <text:p text:style-name="Text_20_body">Questions must be forged into a dual question category organisation. This is because the grapher and its calculation module use two successive levels of organization to aggregate the scores and display them on the screen. The questions must adhere to this structure and:</text:p>
      <text:list text:style-name="List_20_1" text:continue-numbering="false">
        <text:list-item>
          <text:p text:style-name="List_20_1_Content_First"> All be located at the same subcategory level,</text:p>
        </text:list-item>
        <text:list-item>
          <text:p text:style-name="List_20_1_Content_Last"> Be located in at least one subcategory of one or more main themes.</text:p>
        </text:list-item>
      </text:list>
      <text:p text:style-name="Text_20_body">Example of organization:</text:p>
      <text:list text:style-name="List_20_1" text:continue-numbering="false">
        <text:list-item>
          <text:p text:style-name="List_20_1_Content_First"> Sharing category: Course questions</text:p>
          <text:list text:style-name="List_20_1">
            <text:list-item>
              <text:p text:style-name="List_20_1_Content"> Subject category: French</text:p>
              <text:list text:style-name="List_20_1">
                <text:list-item>
                  <text:p text:style-name="List_20_1_Content"> Subcategory: Spelling</text:p>
                  <text:list text:style-name="List_20_1">
                    <text:list-item>
                      <text:p text:style-name="List_20_1_Content"> Q1</text:p>
                    </text:list-item>
                    <text:list-item>
                      <text:p text:style-name="List_20_1_Content"> Q2</text:p>
                    </text:list-item>
                    <text:list-item>
                      <text:p text:style-name="List_20_1_Content"> Q3</text:p>
                    </text:list-item>
                  </text:list>
                </text:list-item>
                <text:list-item>
                  <text:p text:style-name="List_20_1_Content"> Subcategory: Grammar</text:p>
                  <text:list text:style-name="List_20_1">
                    <text:list-item>
                      <text:p text:style-name="List_20_1_Content"> Q4</text:p>
                    </text:list-item>
                    <text:list-item>
                      <text:p text:style-name="List_20_1_Content"> Q5</text:p>
                    </text:list-item>
                    <text:list-item>
                      <text:p text:style-name="List_20_1_Content"> Q6</text:p>
                    </text:list-item>
                  </text:list>
                </text:list-item>
              </text:list>
            </text:list-item>
            <text:list-item>
              <text:p text:style-name="List_20_1_Content"> Subject category: History</text:p>
              <text:list text:style-name="List_20_1">
                <text:list-item>
                  <text:p text:style-name="List_20_1_Content">  Subcategory: Contemporary History</text:p>
                  <text:list text:style-name="List_20_1">
                    <text:list-item>
                      <text:p text:style-name="List_20_1_Content"> Q7</text:p>
                    </text:list-item>
                    <text:list-item>
                      <text:p text:style-name="List_20_1_Content"> Q8</text:p>
                    </text:list-item>
                    <text:list-item>
                      <text:p text:style-name="List_20_1_Content"> Q9</text:p>
                    </text:list-item>
                  </text:list>
                </text:list-item>
                <text:list-item>
                  <text:p text:style-name="List_20_1_Content"> Subcategory : Middle age</text:p>
                  <text:list text:style-name="List_20_1">
                    <text:list-item>
                      <text:p text:style-name="List_20_1_Content"> Q10</text:p>
                    </text:list-item>
                    <text:list-item>
                      <text:p text:style-name="List_20_1_Content"> Q11</text:p>
                    </text:list-item>
                    <text:list-item>
                      <text:p text:style-name="List_20_1_Content_Last"> Q12</text:p>
                    </text:list-item>
                  </text:list>
                </text:list-item>
              </text:list>
            </text:list-item>
          </text:list>
        </text:list-item>
      </text:list>
      <text:p text:style-name="Text_20_body">Each subcategory is scored individually, it will be necessary to create enough questions in each of the subcategories so that the test can give discriminating and analyzable results (A single question in a subcategory leads to proposing an alternative of 0 or 100 in that subcategory, which is not very significant for measure knowledge “level”).</text:p>
      <text:h text:style-name="Heading_20_3" text:outline-level="3"><text:bookmark-start text:name="__RefHeading___building_and_selecting_tests_associated_with_auditquiz_5"/><text:bookmark-start text:name="building_and_selecting_tests_associated_with_auditquiz"/>Building and Selecting Tests Associated with AuditQuiz<text:bookmark-end text:name="__RefHeading___building_and_selecting_tests_associated_with_auditquiz_5"/><text:bookmark-end text:name="building_and_selecting_tests_associated_with_auditquiz"/></text:h>
      <text:p text:style-name="Text_20_body">An Auditquiz instance can use one or more quizzes. If you think the question set as a whole might lead to too long attempt time, split it into several individual quizzes to be completed in multiple sessions. The AuditQuiz block will sum all the scores produced by the tests you have linked to it.</text:p>
      <text:p text:style-name="Text_20_body">You can insert questions from the same category into different quizzes if you wish. The calculation system performs a general consolidation that does not take into account the quiz instance in which the question is located or played, but rather the category it belongs to.</text:p>
      <text:h text:style-name="Heading_20_3" text:outline-level="3"><text:bookmark-start text:name="__RefHeading___add_audit_quiz_result_block_6"/><text:bookmark-start text:name="add_audit_quiz_result_block"/>Add  audit quiz result block<text:bookmark-end text:name="__RefHeading___add_audit_quiz_result_block_6"/><text:bookmark-end text:name="add_audit_quiz_result_block"/></text:h>
      <text:p text:style-name="Text_20_body">Once your tests are ready, add the audit quiz result block to the course  and select the quizzes to associate with it,  in its settings.</text:p>
      <text:p text:style-name="Text_20_body"><draw:frame draw:style-name="mediacenter" draw:name="1" text:anchor-type="paragraph" draw:z-index="1" svg:width="6.9320833333333cm" style:rel-width="100%" svg:height="3.81cm" style:rel-height="scale"><draw:image xlink:href="Pictures/b7992a3dbeb1bf6e358a868be5afc655.png" xlink:type="simple" xlink:show="embed" xlink:actuate="onLoad"/></draw:frame></text:p>
      <text:h text:style-name="Heading_20_3" text:outline-level="3"><text:bookmark-start text:name="__RefHeading___linking_rehab_courses_pro_only_7"/><text:bookmark-start text:name="linking_rehab_courses_pro_only"/>Linking Rehab Courses (Pro only)<text:bookmark-end text:name="__RefHeading___linking_rehab_courses_pro_only_7"/><text:bookmark-end text:name="linking_rehab_courses_pro_only"/></text:h>
      <text:p text:style-name="Text_20_body">In the block's footer, a link let authorized users access the administrétion of mapping between question categories and rehab courses.</text:p>
      <text:p text:style-name="Text_20_body"><draw:frame draw:style-name="mediacenter" draw:name="2" text:anchor-type="paragraph" draw:z-index="2" svg:width="22.807083333333cm" style:rel-width="100%" svg:height="9.604375cm" style:rel-height="scale"><draw:image xlink:href="Pictures/9b6dbd48d6ecc7d95d31d18e1eec7174.jpg" xlink:type="simple" xlink:show="embed" xlink:actuate="onLoad"/></draw:frame></text:p>
      <text:p text:style-name="Text_20_body">In the association screen, question categories are presented first by category (1) and then by subcategory (2). A list of associated remedial courses is provided (3) per category. Students will not be able to access if the self-enrollment method is not enabled for the relevant courses. Those courses are shown dimmed. </text:p>
      <text:p text:style-name="Text_20_body">You can quickly navigate to the enrollment method management screen (4) or remove this association (5).</text:p>
      <text:p text:style-name="Text_20_body">Finally, you can select courses to associate (6) with this category using the course selector. And go back to course (7).</text:p>
      <text:p text:style-name="Text_20_body">Note that remedial courses are simply “offered” to learners below their pre-placement report. Learners are not required to enroll in these courses, but they can do so voluntarily by clicking on the link for the suggested course. Therefore, it is the teacher's responsibility to verify that the enrollment method is present and active for the target course.</text:p>
      <text:h text:style-name="Heading_20_3" text:outline-level="3"><text:bookmark-start text:name="__RefHeading___other_block_settings_8"/><text:bookmark-start text:name="other_block_settings"/>Other block settings<text:bookmark-end text:name="__RefHeading___other_block_settings_8"/><text:bookmark-end text:name="other_block_settings"/></text:h>
      <text:p text:style-name="Text_20_body"><draw:frame draw:style-name="media" draw:name="3" text:anchor-type="as-char" draw:z-index="3" svg:width="10.4775cm" svg:height="13.917083333333cm"><draw:image xlink:href="Pictures/aef8cfed9998fdeb726e4d2fa450dc1c.jpg" xlink:type="simple" xlink:show="embed" xlink:actuate="onLoad"/></draw:frame></text:p>
      <text:p text:style-name="Text_20_body"><text:span text:style-name="Strong_20_Emphasis">Students can see their results:</text:span> If this option is disabled, the block is hidden from students, and they cannot view their placement results.</text:p>
      <text:p text:style-name="Text_20_body"><text:span text:style-name="Strong_20_Emphasis">Publication:</text:span> Determines how the graph is published, either within the block or on a separate page. Choose “On a separate page” if you want the details of the passing thresholds displayed. Publishing “within the block” can be usefull for some <text:a xlink:type="simple" xlink:href="https://docsen.activeprolearn.com/doku.php?id=format:page" text:style-name="Internet_20_link" text:visited-style-name="Visited_20_Internet_20_Link">course formats allowing placing blocks freely</text:a> in the course layout.</text:p>
      <text:p text:style-name="Text_20_body"><text:span text:style-name="Strong_20_Emphasis">Test Type:</text:span> If other quiz modules using the question engine are installed, will allow you to choose the type of course module to search for and associate with the AuditQuiz Results block.</text:p>
      <text:p text:style-name="Text_20_body"><text:span text:style-name="Strong_20_Emphasis">Graph Dimensions:</text:span> Allows you to adjust the physical dimensions of the graph relative to the layout.</text:p>
      <text:p text:style-name="Text_20_body"><text:span text:style-name="Strong_20_Emphasis">Enable Course recommendations:</text:span> Enables or disables the remedial course recommendation mechanism.</text:p>
      <text:p text:style-name="Text_20_body"><text:span text:style-name="Strong_20_Emphasis">Passing Threshold 1:</text:span> This threshold (from 0 to 100) defines the successful categories. Categories that did not reach this score will offer the option to enrol in rehab courses if some are assigned, are visible, and a self-enrol method is enabled.</text:p>
      <text:p text:style-name="Text_20_body"><text:span text:style-name="Strong_20_Emphasis">Passing Threshold 2:</text:span> When activating the second threshold, question categories will be spread into 3 groups:</text:p>
      <text:list text:style-name="List_20_1" text:continue-numbering="false">
        <text:list-item>
          <text:p text:style-name="List_20_1_Content_First"> Those that are known</text:p>
        </text:list-item>
        <text:list-item>
          <text:p text:style-name="List_20_1_Content"> Those whose score could be improved</text:p>
        </text:list-item>
        <text:list-item>
          <text:p text:style-name="List_20_1_Content_Last"> Those that need rehab work from student</text:p>
        </text:list-item>
      </text:list>
      <text:p text:style-name="Text_20_body">The last two categories lead to enrollment recommendations if they are defined.</text:p>
      <text:p text:style-name="Text_20_body"><text:span text:style-name="Strong_20_Emphasis">Enrol even is passed:</text:span> Usually, no rehab proposal is proposed for categories that have overpassed the highest score threshold. Enabling this option, enrolments are proposed regardless the result.</text:p>
      <text:p text:style-name="Horizontal_20_Line"/>
      <text:p text:style-name="Text_20_body">
<text:a xlink:type="simple" xlink:href="https://docsen.activeprolearn.com/doku.php?id=start" text:style-name="Internet_20_link" text:visited-style-name="Visited_20_Internet_20_Link">Back to catalog</text:a> - <text:a xlink:type="simple" xlink:href="https://docsen.activeprolearn.com/doku.php?id=blocks:auditquizresults" text:style-name="Internet_20_link" text:visited-style-name="Visited_20_Internet_20_Link">Back to plugin presentation</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5::18:48</meta:creation-date>
    <dc:creator>Generated</dc:creator>
    <dc:date>2026-09-02T05::18:48</dc:date>
    <dc:language>en-US</dc:language>
    <meta:editing-cycles>1</meta:editing-cycles>
    <meta:editing-duration>PT0S</meta:editing-duration>
    <dc:title>blocks:auditquizresults:userguide</dc:title>
  </office:meta>
</office:document-meta>
</file>