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:auditquizresults:technique"/><text:bookmark-start text:name="__RefHeading___auditquiz_results_1"/><text:bookmark-start text:name="auditquiz_results"/>AuditQuiz Results<text:bookmark-end text:name="__RefHeading___auditquiz_results_1"/><text:bookmark-end text:name="auditquiz_results"/></text:h>
      <text:h text:style-name="Heading_20_3" text:outline-level="3"><text:bookmark-start text:name="__RefHeading___technical_guide_2"/><text:bookmark-start text:name="technical_guide"/>Technical Guide<text:bookmark-end text:name="__RefHeading___technical_guide_2"/><text:bookmark-end text:name="technical_guide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blocks:auditquiz_results:capabilities" text:style-name="Internet_20_link" text:visited-style-name="Visited_20_Internet_20_Link">Capabilities</text:a></text:p>
        </text:list-item>
      </text:list>
      <text:p text:style-name="Horizontal_20_Line"/>
      <text:p text:style-name="Text_20_body">
<text:a xlink:type="simple" xlink:href="https://docsen.activeprolearn.com/doku.php?id=start" text:style-name="Internet_20_link" text:visited-style-name="Visited_20_Internet_20_Link">Back to catalog</text:a> - <text:a xlink:type="simple" xlink:href="https://docsen.activeprolearn.com/doku.php?id=blocks:auditquizresults" text:style-name="Internet_20_link" text:visited-style-name="Visited_20_Internet_20_Link">Back to plugin presentation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2::49:24</meta:creation-date>
    <dc:creator>Generated</dc:creator>
    <dc:date>2026-09-02T02::49:24</dc:date>
    <dc:language>en-US</dc:language>
    <meta:editing-cycles>1</meta:editing-cycles>
    <meta:editing-duration>PT0S</meta:editing-duration>
    <dc:title>blocks:auditquizresults:technique</dc:title>
  </office:meta>
</office:document-meta>
</file>