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dashboardconfiguserparams"/><text:bookmark-start text:name="__RefHeading___bloc_dashboard_tableau_de_bordparametres_dynamiques_1"/><text:bookmark-start text:name="bloc_dashboard_tableau_de_bordparametres_dynamiques"/>Bloc Dashboard (Tableau de bord) : Paramètres dynamiques<text:bookmark-end text:name="__RefHeading___bloc_dashboard_tableau_de_bordparametres_dynamiques_1"/><text:bookmark-end text:name="bloc_dashboard_tableau_de_bordparametres_dynamiques"/></text:h>
      <text:p text:style-name="Text_20_body">Les paramètres dynamiques de requête sont un moyen de faire varier au moment de la lecture des résultats un ou pluseurs paramètres externes de la requête. Par exemple, une requête d'extraction statistique peut être valide dans une plage de date particulières. Le paramétrage dynamique permettra à l'utilisateur final de progammer sa date de début de période et de fin de période sans avoir besoin de modifier ou de rééditer la requête.</text:p>
      <text:p text:style-name="Text_20_body">La mise en place des paramètres dynamiques va faire deux choses : </text:p>
      <text:list text:style-name="List_20_1" text:continue-numbering="false">
        <text:list-item>
          <text:p text:style-name="List_20_1_Content_First"> Ajouter des interfaces de saisie/configuration sur l'interface du bloc, à destination de l'usager des rapports</text:p>
        </text:list-item>
        <text:list-item>
          <text:p text:style-name="List_20_1_Content_Last"> Permettre au programmeur de la requête d'utiliser des “marque-places” pour injecter les valeurs de l'utilisateur final dans la requête.</text:p>
        </text:list-item>
      </text:list>
      <text:h text:style-name="Heading_20_3" text:outline-level="3"><text:bookmark-start text:name="__RefHeading___types_de_parametres_dynamiques_2"/><text:bookmark-start text:name="types_de_parametres_dynamiques"/>Types de paramètres dynamiques<text:bookmark-end text:name="__RefHeading___types_de_parametres_dynamiques_2"/><text:bookmark-end text:name="types_de_parametres_dynamiques"/></text:h>
      <text:p text:style-name="Text_20_body">Les paramètres à saisir peuvent être de plusieurs types : </text:p>
      <text:h text:style-name="Heading_20_4" text:outline-level="4"><text:bookmark-start text:name="__RefHeading___texte_3"/><text:bookmark-start text:name="texte"/>Texte<text:bookmark-end text:name="__RefHeading___texte_3"/><text:bookmark-end text:name="texte"/></text:h>
      <text:p text:style-name="Text_20_body">Une simple valer de texte</text:p>
      <text:h text:style-name="Heading_20_3" text:outline-level="3"><text:bookmark-start text:name="__RefHeading___insertion_des_parametres_utilisateurs_dans_la_requete_4"/><text:bookmark-start text:name="insertion_des_parametres_utilisateurs_dans_la_requete"/>Insertion des paramètres utilisateurs dans la requête<text:bookmark-end text:name="__RefHeading___insertion_des_parametres_utilisateurs_dans_la_requete_4"/><text:bookmark-end text:name="insertion_des_parametres_utilisateurs_dans_la_requete"/></text:h>
      <text:p text:style-name="Text_20_body">Dans la version actuelle, seul le marsue-place global &lt;PARAMS&gt; est supporté. Il permet d'ajouter l'effet de la sélection de valeurs de paramètres dans la clause WHERE de la requête.</text:p>
      <text:p text:style-name="Preformatted_20_Text"> SELECT<text:line-break/><text:s text:c="4"/>username as un,<text:line-break/><text:s text:c="4"/>firstname as fn,<text:line-break/><text:s text:c="4"/>lastname as ln<text:line-break/> FROM<text:line-break/><text:s text:c="4"/>{user}<text:line-break/> WHERE<text:line-break/><text:s text:c="4"/>1 = 1<text:line-break/><text:s text:c="4"/>&lt;%%PARAMS%%&gt;</text:p>
      <text:p text:style-name="Text_20_body">Dans l'exemple ci-dessus, la clause 1 = 1 permet de s'assurer du fonctionnement correct de la requête même dans le cas d'une valeur vide de &lt;PARAMS&gt; (absence de sélection).</text:p>
      <text:p text:style-name="Text_20_body"><text:a xlink:type="simple" xlink:href="https://docsen.activeprolearn.com/doku.php?id=blockdashboarduse" text:style-name="Internet_20_link" text:visited-style-name="Visited_20_Internet_20_Link">Revenir à l'index d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4::43:56</meta:creation-date>
    <dc:creator>Generated</dc:creator>
    <dc:date>2026-09-16T14::43:56</dc:date>
    <dc:language>en-US</dc:language>
    <meta:editing-cycles>1</meta:editing-cycles>
    <meta:editing-duration>PT0S</meta:editing-duration>
    <dc:title>blockdashboardconfiguserparams</dc:title>
  </office:meta>
</office:document-meta>
</file>