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78a31b0b1ac4651d6fa0efa62c7a00.png"/>
  <manifest:file-entry manifest:media-type="image/png" manifest:full-path="Pictures/ea2270238c1e9ff2bf95a7e2e4ab26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dashboardconfigoutputtabular"/><text:bookmark-start text:name="__RefHeading___bloc_dashboardtableau_de_bord_-_parametres_additionnels_de_controle_des_tables_croisees_1"/><text:bookmark-start text:name="bloc_dashboardtableau_de_bord_-_parametres_additionnels_de_controle_des_tables_croisees"/>Bloc Dashboard : Tableau de bord - Paramètres additionnels de contrôle des tables croisées<text:bookmark-end text:name="__RefHeading___bloc_dashboardtableau_de_bord_-_parametres_additionnels_de_controle_des_tables_croisees_1"/><text:bookmark-end text:name="bloc_dashboardtableau_de_bord_-_parametres_additionnels_de_controle_des_tables_croisees"/></text:h>
      <text:p text:style-name="Text_20_body">Les tables croisées permettent un affichage matriciel des résultats d'une requête selon deux dimensions principales (horizontal et verticial). </text:p>
      <text:p text:style-name="Text_20_body"><draw:frame draw:style-name="mediacenter" draw:name="0" text:anchor-type="paragraph" draw:z-index="0" svg:width="17.30375cm" style:rel-width="100%" svg:height="6.8791666666667cm" style:rel-height="scale"><draw:image xlink:href="Pictures/4f78a31b0b1ac4651d6fa0efa62c7a00.png" xlink:type="simple" xlink:show="embed" xlink:actuate="onLoad"/></draw:frame></text:p>
      <text:p text:style-name="Text_20_body">La dimension verticale peut admettre elle-même une sous-division lorsque les dimensions utilisées pour la construire forment une base libre. </text:p>
      <text:p text:style-name="Text_20_body"><draw:frame draw:style-name="mediacenter" draw:name="1" text:anchor-type="paragraph" draw:z-index="1" svg:width="17.118541666667cm" style:rel-width="100%" svg:height="6.82625cm" style:rel-height="scale"><draw:image xlink:href="Pictures/ea2270238c1e9ff2bf95a7e2e4ab2658.png" xlink:type="simple" xlink:show="embed" xlink:actuate="onLoad"/></draw:frame></text:p>
      <text:h text:style-name="Heading_20_3" text:outline-level="3"><text:bookmark-start text:name="__RefHeading___comment_decider_du_contenu_d_une_cellule_de_la_table_2"/><text:bookmark-start text:name="comment_decider_du_contenu_d_une_cellule_de_la_table"/>Comment décider du contenu d'une cellule de la table ?<text:bookmark-end text:name="__RefHeading___comment_decider_du_contenu_d_une_cellule_de_la_table_2"/><text:bookmark-end text:name="comment_decider_du_contenu_d_une_cellule_de_la_table"/></text:h>
      <text:p text:style-name="Text_20_body">Le contenu effectif des séries tabulée est une concaténation des colonnes choisies pour la sortie linéraire. Ces colonnes sont fonfigurées dans la rubrique <text:span text:style-name="Emphasis">Données de sortie</text:span> dans la <text:a xlink:type="simple" xlink:href="https://docsen.activeprolearn.com/doku.php?id=blockdashboardconfigoutputfields" text:style-name="Internet_20_link" text:visited-style-name="Visited_20_Internet_20_Link">configuration correspondante</text:a>.</text:p>
      <text:p text:style-name="Text_20_body">En voici un exemple simple :</text:p>
      <text:p text:style-name="Text_20_body">Soit la requête : </text:p>
      <text:p text:style-name="Preformatted_20_Text">SELECT<text:line-break/><text:s text:c="2"/>count(*) as coursecount,<text:line-break/><text:s text:c="2"/>cc.name as cat,<text:line-break/><text:s text:c="2"/>c.format as format<text:line-break/>FROM<text:line-break/><text:s text:c="2"/>{courses} c,<text:line-break/><text:s text:c="2"/>{course_categories} cc<text:line-break/>WHERE<text:line-break/><text:s text:c="2"/>c.category = cc.id</text:p>
      <text:p text:style-name="Text_20_body">qui extrait le nombre cours selon deux dimensions, catégorie et format de cours. Nous souhaitons pouvoir afficher la grille des résultats.</text:p>
      <text:p text:style-name="Text_20_body">Tout d'abord, la requête de base est erronée à deux titres. Il nous faut la corriger :</text:p>
      <text:p text:style-name="Text_20_body">En premier lieu, il faut bien prendre garde à ce que le première colonne de sortie de la requête soit effectivement une clef primaire de la sortie. Il faut donc ici corriger la requête pour extraire cette clef primaire. Dans notre cas, les éléments d'identification du résultat doivent dépendre à la fois de la catégorie et du format. </text:p>
      <text:p text:style-name="Text_20_body">En deuxième lieu, la requête doit s'assurer que le résultat est bien unique pour la clef. Nous devons donc grouper le résultat selon les deux composantes de la clef de sortie (ou selon la clef de sortie qui regroupe ces deux composantes). </text:p>
      <text:p text:style-name="Text_20_body">La requête corrigée est donc :</text:p>
      <text:p text:style-name="Preformatted_20_Text">SELECT<text:line-break/><text:s text:c="2"/>CONCAT(cc.id, '_', c.format) as pkey,<text:line-break/><text:s text:c="2"/>count(*) as coursecount,<text:line-break/><text:s text:c="2"/>cc.name as cat,<text:line-break/><text:s text:c="2"/>c.format as format<text:line-break/>FROM<text:line-break/><text:s text:c="2"/>{courses} c,<text:line-break/><text:s text:c="2"/>{course_categories} cc<text:line-break/>WHERE<text:line-break/><text:s text:c="2"/>c.category = cc.id<text:line-break/>GROUP BY<text:line-break/><text:s text:c="2"/>pkey</text:p>
      <text:p text:style-name="Text_20_body">Pour sortir la grille, nous choisirons les réglages suivants : </text:p>
      <text:p text:style-name="Text_20_body"><text:span text:style-name="Emphasis">Colonnes de sortie :</text:span> coursecount
<text:span text:style-name="Emphasis">Clef horizontale :</text:span> format
<text:span text:style-name="Emphasis">Clef verticale :</text:span> cat</text:p>
      <text:p text:style-name="Text_20_body">le formatage final sera appliqué à chacune de ces données avant concaténation dans la cellule.</text:p>
      <text:p text:style-name="Text_20_body">Actuellement, il n'existe pas de configuration explicite du séparateur de valeur. Nous proposons actuellement de passer par la fonction de formatage de sortie pour ajouter le séprateur comme dans l'exemple suivant :</text:p>
      <text:p text:style-name="Text_20_body">{a ecrire}</text:p>
      <text:h text:style-name="Heading_20_3" text:outline-level="3"><text:bookmark-start text:name="__RefHeading___parametres_3"/><text:bookmark-start text:name="parametres"/>Paramètres<text:bookmark-end text:name="__RefHeading___parametres_3"/><text:bookmark-end text:name="parametres"/></text:h>
      <text:h text:style-name="Heading_20_4" text:outline-level="4"><text:bookmark-start text:name="__RefHeading___clef_s_verticale_s_4"/><text:bookmark-start text:name="clef_s_verticale_s"/>Clef(s) verticale(s)<text:bookmark-end text:name="__RefHeading___clef_s_verticale_s_4"/><text:bookmark-end text:name="clef_s_verticale_s"/></text:h>
      <text:p text:style-name="Text_20_body">La ou les colonnes constituant la dimension verticale, dans l'ordre d'importance décroissante. Il s'agit des noms d'alias de colonnes de sortie de la requête. </text:p>
      <text:h text:style-name="Heading_20_4" text:outline-level="4"><text:bookmark-start text:name="__RefHeading___clef_horizontale_5"/><text:bookmark-start text:name="clef_horizontale"/>Clef horizontale<text:bookmark-end text:name="__RefHeading___clef_horizontale_5"/><text:bookmark-end text:name="clef_horizontale"/></text:h>
      <text:p text:style-name="Text_20_body">La clef pilotant la dimension horizontale ne peut accepter qu'une seule colonne.</text:p>
      <text:h text:style-name="Heading_20_4" text:outline-level="4"><text:bookmark-start text:name="__RefHeading___format_des_clefs_verticales_6"/><text:bookmark-start text:name="format_des_clefs_verticales"/>Format des clefs verticales<text:bookmark-end text:name="__RefHeading___format_des_clefs_verticales_6"/><text:bookmark-end text:name="format_des_clefs_verticales"/></text:h>
      <text:p text:style-name="Text_20_body">Des données de formatage telles que décrites dans la page <text:a xlink:type="simple" xlink:href="https://docsen.activeprolearn.com/doku.php?id=blocdashboardconfigoutput" text:style-name="Internet_20_link" text:visited-style-name="Visited_20_Internet_20_Link">|Configuration des champs de sortie</text:a> qui s'appliquent à chacune des colonnes de clefs verticales.</text:p>
      <text:p text:style-name="Text_20_body">Paramètre primaire associé : Clef(s) Verticale(s).</text:p>
      <text:h text:style-name="Heading_20_4" text:outline-level="4"><text:bookmark-start text:name="__RefHeading___format_de_la_clef_horizontale_7"/><text:bookmark-start text:name="format_de_la_clef_horizontale"/>Format de la clef horizontale<text:bookmark-end text:name="__RefHeading___format_de_la_clef_horizontale_7"/><text:bookmark-end text:name="format_de_la_clef_horizontale"/></text:h>
      <text:p text:style-name="Text_20_body">Une unique chaine de format pour formatter les valeurs de libellés horizontaux.</text:p>
      <text:h text:style-name="Heading_20_4" text:outline-level="4"><text:bookmark-start text:name="__RefHeading___dissocier_la_table_sur_la_serie_8"/><text:bookmark-start text:name="dissocier_la_table_sur_la_serie"/>Dissocier la table sur la série<text:bookmark-end text:name="__RefHeading___dissocier_la_table_sur_la_serie_8"/><text:bookmark-end text:name="dissocier_la_table_sur_la_serie"/></text:h>
      <text:p text:style-name="Text_20_body">Ce paramètre permet de définir une colonne de sortie des données de requête comme pilote d'une séparation en sous-tables. A chaque séparation, les en-têtes de ligne sont répétées et les données correspondant à une seul valeur de cette série sont disposées dans la sous-table.</text:p>
      <text:h text:style-name="Heading_20_4" text:outline-level="4"><text:bookmark-start text:name="__RefHeading___activer_les_totaux_horizontaux_9"/><text:bookmark-start text:name="activer_les_totaux_horizontaux"/>Activer les totaux horizontaux<text:bookmark-end text:name="__RefHeading___activer_les_totaux_horizontaux_9"/><text:bookmark-end text:name="activer_les_totaux_horizontaux"/></text:h>
      <text:p text:style-name="Text_20_body">Si la donnée tabulée est numérique et calculable, il est possible de rajouter une colonne de totalisation de la ligne en fin de ligne.</text:p>
      <text:h text:style-name="Heading_20_4" text:outline-level="4"><text:bookmark-start text:name="__RefHeading___activer_les_totaux_verticaux_10"/><text:bookmark-start text:name="activer_les_totaux_verticaux"/>Activer les totaux verticaux<text:bookmark-end text:name="__RefHeading___activer_les_totaux_verticaux_10"/><text:bookmark-end text:name="activer_les_totaux_verticaux"/></text:h>
      <text:p text:style-name="Text_20_body">si la donnée tabulée est numérique et calculable, alors il est possible de rajouter en fin de table une colonne de totalisation globale de toutes les lignes. </text:p>
      <text:p text:style-name="Text_20_body">Notez que si la dissociation en sous-tables est activée, une ligne de sous-totaux apparaitra alors en bas de chasque sous-table avec les totaux partiels de la sous-table.</text:p>
      <text:h text:style-name="Heading_20_4" text:outline-level="4"><text:bookmark-start text:name="__RefHeading___label_des_series_verticales_11"/><text:bookmark-start text:name="label_des_series_verticales"/>Label des séries verticales<text:bookmark-end text:name="__RefHeading___label_des_series_verticales_11"/><text:bookmark-end text:name="label_des_series_verticales"/></text:h>
      <text:p text:style-name="Text_20_body">Il s'agit d'un label nommant l'intitulé de la dimension constituée par toutes les clefs verticales.</text:p>
      <text:h text:style-name="Heading_20_4" text:outline-level="4"><text:bookmark-start text:name="__RefHeading___label_des_series_horizontales_12"/><text:bookmark-start text:name="label_des_series_horizontales"/>Label des séries horizontales<text:bookmark-end text:name="__RefHeading___label_des_series_horizontales_12"/><text:bookmark-end text:name="label_des_series_horizontales"/></text:h>
      <text:p text:style-name="Text_20_body">Il s'agit d'un label nommant l'intitulé de la dimension horizontale.</text:p>
      <text:p text:style-name="Text_20_body"><text:a xlink:type="simple" xlink:href="https://docsen.activeprolearn.com/doku.php?id=blockdashboarduse" text:style-name="Internet_20_link" text:visited-style-name="Visited_20_Internet_20_Link">Revenir à l'index d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53:27</meta:creation-date>
    <dc:creator>Generated</dc:creator>
    <dc:date>2026-09-03T04::53:27</dc:date>
    <dc:language>en-US</dc:language>
    <meta:editing-cycles>1</meta:editing-cycles>
    <meta:editing-duration>PT0S</meta:editing-duration>
    <dc:title>blockdashboardconfigoutputtabular</dc:title>
  </office:meta>
</office:document-meta>
</file>