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17e6390bf4f4097eebfb4133cc15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configoutputfields"/><text:bookmark-start text:name="__RefHeading___bloc_dashboardelement_de_tableau_de_bord_-_configuration_des_donnees_de_sortie_1"/><text:bookmark-start text:name="bloc_dashboardelement_de_tableau_de_bord_-_configuration_des_donnees_de_sortie"/>Bloc Dashboard : Element de tableau de bord - Configuration des données de sortie<text:bookmark-end text:name="__RefHeading___bloc_dashboardelement_de_tableau_de_bord_-_configuration_des_donnees_de_sortie_1"/><text:bookmark-end text:name="bloc_dashboardelement_de_tableau_de_bord_-_configuration_des_donnees_de_sortie"/></text:h>
      <text:p text:style-name="Text_20_body">Ce panneau de paramètres détermine les choix des sorties en mode “table de données”. Certains paramètres, comme par exemple les paramètres de cache, peuvent affecter d'autres formes de sorties. </text:p>
      <text:p text:style-name="Text_20_body">La fonction première de ce panneau est de choisir les colonnes de sorties dans le résultat de la requête (colonnes nommées) et d'alimenter un affichage en table de données. Les tables de données peuvent être de trois format : </text:p>
      <text:list text:style-name="List_20_1" text:continue-numbering="false">
        <text:list-item>
          <text:p text:style-name="List_20_1_Content_First"> Pour des enregistements simples, fournissant des données “à plat” vous opterez pour la sortie “Linéaire”. </text:p>
        </text:list-item>
        <text:list-item>
          <text:p text:style-name="List_20_1_Content"> Pour des enregistrements présentant une donnée à deux dimensions, vous pouvez choisir la “Table croisée”. La table croisée utilise une dimension simple comme colonnes de la table de rendu, mais peut utiliser un enseble de dimensions de sorties pour créer les lignes de la matrice.</text:p>
        </text:list-item>
        <text:list-item>
          <text:p text:style-name="List_20_1_Content_Last"> Pour des enregsitrements présentant une caractéristique arborescente reconnaissable* alors vous pouvez activer le rendu “hiérarchique”. </text:p>
        </text:list-item>
      </text:list>
      <text:h text:style-name="Heading_20_3" text:outline-level="3"><text:bookmark-start text:name="__RefHeading___parametres_2"/><text:bookmark-start text:name="parametres"/>Paramètres<text:bookmark-end text:name="__RefHeading___parametres_2"/><text:bookmark-end text:name="parametres"/></text:h>
      <table:table table:style-name="Table_Quotation1">
        <table:table-column/>
        <table:table-row>
          <table:table-cell office:value-type="string" table:style-name="Cell_Quotation1">
            <text:p text:style-name="tablealignleft"> Note : Cette documentation est un draft. Les requêtes proposées en exemple ne sont pas encore vérifiées</text:p>
          </table:table-cell>
        </table:table-row>
      </table:table>
      <text:p text:style-name="Text_20_body">Dans toutes les entrées de type “liste”, le séparateur entre champ <text:span text:style-name="Strong_20_Emphasis">DOIT ETRE</text:span> le point-virgule. Un certain nonmbre de paramètres secondaires admettent un nombre d'éléments de liste en fonction du nombre d'éléments d'un paramètre primaire. Vous trouverez ci-dessous les informations correspondantes.</text:p>
      <text:h text:style-name="Heading_20_4" text:outline-level="4"><text:bookmark-start text:name="__RefHeading___colonnes_de_sortie_3"/><text:bookmark-start text:name="colonnes_de_sortie"/>Colonnes de sortie<text:bookmark-end text:name="__RefHeading___colonnes_de_sortie_3"/><text:bookmark-end text:name="colonnes_de_sortie"/></text:h>
      <text:p text:style-name="Text_20_body">Les colonnes de sortie permettent de choisir quelles colonnes de la requête seront utiisées pour l'affichage. Ce choix peut être différent suivant les différents modes de rendus. Certaines colonnes “techniques” n'ont pas à participer à l'affichage.</text:p>
      <text:p text:style-name="Text_20_body">Les colonnes de sortie doivent être désignées par leur nom d'ALIAS. Par exemple, pour une requête : </text:p>
      <text:p text:style-name="Preformatted_20_Text">SELECT<text:line-break/><text:s text:c="3"/>id as id,<text:line-break/><text:s text:c="3"/>shortname as sn,<text:line-break/><text:s text:c="3"/>fullname as fn<text:line-break/>FROM<text:line-break/><text:s text:c="3"/>{course}</text:p>
      <text:p text:style-name="Text_20_body">vous pourrez ne choisir “que” de ne sortir les colonnes sn et fn : </text:p>
      <text:p text:style-name="Preformatted_20_Text"> sn;fn</text:p>
      <text:p text:style-name="Text_20_body"><text:span text:style-name="Strong_20_Emphasis"> Cas particulier : Colonnes sommatives </text:span></text:p>
      <text:p text:style-name="Text_20_body">Vous pouvez avoir besoin, par exemple pour piloter des courbes cumulées, d'extraire une forme “sommative” d'une colonne à résultat numérique. Par exmemple si vous voulez compter le nombre de création de nouveaux cours de manière cumulée par mois sur toute l'année.</text:p>
      <text:p text:style-name="Text_20_body">Pour cela vous pouvez utiliser la syntaxe suivante, en lieu et place du simple nom aliasé de colonne :</text:p>
      <text:p text:style-name="Text_20_body">Soit la requête : </text:p>
      <text:p text:style-name="Preformatted_20_Text">SELECT<text:line-break/><text:s text:c="3"/>DATE_FORMAT('%Y_%m', FROM_UNIXTIME(timecreated)) as month,<text:line-break/><text:s text:c="3"/>COUNT(*) as cccount<text:line-break/>FROM<text:line-break/><text:s text:c="3"/>{courses}<text:line-break/>GROUP BY<text:line-break/><text:s text:c="3"/>month</text:p>
      <text:p text:style-name="Text_20_body">Vous pouvez invoquer la somme cumulative du nombre de créations par mois comme ceci :</text:p>
      <text:p text:style-name="Preformatted_20_Text"> month;S(cccount)<text:s text:c="3"/></text:p>
      <text:h text:style-name="Heading_20_4" text:outline-level="4"><text:bookmark-start text:name="__RefHeading___format_des_donnees_de_sortie_4"/><text:bookmark-start text:name="format_des_donnees_de_sortie"/>Format des données de sortie<text:bookmark-end text:name="__RefHeading___format_des_donnees_de_sortie_4"/><text:bookmark-end text:name="format_des_donnees_de_sortie"/></text:h>
      <text:p text:style-name="Text_20_body">Chaque colonne de sortie fournit une donnée qui peut être formattée avant affichage. Il est possible de spécifier des chaines de formattage sous le format de la fonction sprintf(). Certaines syntaxes additionnelles ont été ajoutée pour des effets non prévus par ces syntaxes standard. </text:p>
      <text:p text:style-name="Text_20_body"><text:span text:style-name="Emphasis">Paramètre primaire associé :</text:span> Colonnes de sorties</text:p>
      <text:p text:style-name="Text_20_body">Exemple :</text:p>
      <text:p text:style-name="Text_20_body">Soit la requête : </text:p>
      <text:p text:style-name="Preformatted_20_Text">SELECT<text:line-break/><text:s text:c="3"/>DATE_FORMAT('%Y_%m', FROM_UNIXTIME(timecreated)) as month,<text:line-break/><text:s text:c="3"/>SUM(1) / 12 as meancreation<text:line-break/>FROM<text:line-break/><text:s text:c="3"/>{courses}</text:p>
      <text:p text:style-name="Text_20_body">Il est alors possible de formater de manière précise la donnée de sortie de la colonne meancreation pour ne lui autoriser par exemple qu'une décimale en sortie : </text:p>
      <text:p text:style-name="Preformatted_20_Text"> %s;%0.1f</text:p>
      <text:p text:style-name="Text_20_body">(Le premier format concerne la colonne “month” à exprimer sous forme “texte”)</text:p>
      <text:p text:style-name="Text_20_body">Quelques valeurs spéciales sont traitées en plus des formats sprintf() : </text:p>
      <text:list text:style-name="List_20_1" text:continue-numbering="false">
        <text:list-item>
          <text:p text:style-name="List_20_1_Content_First"> Formats destinés aux sorties SQL sur fichier : </text:p>
          <text:list text:style-name="List_20_1">
            <text:list-item>
              <text:p text:style-name="List_20_1_Content"> NUMERIC : donnée numérique dans une syntaxe d'INSERT</text:p>
            </text:list-item>
            <text:list-item>
              <text:p text:style-name="List_20_1_Content"> TEXT : donnée texte dans une syntaxe d'INSERT</text:p>
            </text:list-item>
          </text:list>
        </text:list-item>
        <text:list-item>
          <text:p text:style-name="List_20_1_Content"> Formats spéciaux :</text:p>
          <text:list text:style-name="List_20_1">
            <text:list-item>
              <text:p text:style-name="List_20_1_Content"> <text:span text:style-name="Strong_20_Emphasis">%0 :</text:span> Ne pas afficher la donnée</text:p>
            </text:list-item>
            <text:list-item>
              <text:p text:style-name="List_20_1_Content"> <text:span text:style-name="Strong_20_Emphasis">/%</text:span><text:span text:style-name="Emphasis">regexp</text:span><text:span text:style-name="Strong_20_Emphasis">%/ :</text:span> Permet l'extraction d'une partie de la donnée de sortie selon les deux règles suivantes :</text:p>
              <text:list text:style-name="List_20_1">
                <text:list-item>
                  <text:p text:style-name="List_20_1_Content"> si <text:span text:style-name="Emphasis">regexp</text:span> contient un motif de sous-capture (motif parenthésé) alors la première sous-capture est retenue. </text:p>
                </text:list-item>
                <text:list-item>
                  <text:p text:style-name="List_20_1_Content"> si <text:span text:style-name="Emphasis">regexp</text:span> ne contient aucun motif de sous-capture, c'est la capture principale du motif qui est retenue.</text:p>
                </text:list-item>
              </text:list>
            </text:list-item>
            <text:list-item>
              <text:p text:style-name="List_20_1_Content"> <text:span text:style-name="Strong_20_Emphasis">%hms :</text:span> Format converti en heures:minutes:secondes si la donnée d'origine est un nombre de secondes entier</text:p>
            </text:list-item>
            <text:list-item>
              <text:p text:style-name="List_20_1_Content"> <text:span text:style-name="Strong_20_Emphasis">%hm :</text:span> Format converti en heures:minutes si la donnée d'origine est un nombre de secondes entier</text:p>
            </text:list-item>
            <text:list-item>
              <text:p text:style-name="List_20_1_Content_Last"> <text:span text:style-name="Strong_20_Emphasis">%D :</text:span> La date au format Moodle si la donnée est un timestamp unix</text:p>
            </text:list-item>
          </text:list>
        </text:list-item>
      </text:list>
      <text:p text:style-name="Text_20_body"><text:span text:style-name="Emphasis">Amplification négative</text:span></text:p>
      <text:p text:style-name="Text_20_body">en ajoutant un '-' (moins) devant le code de format, on déclenchera une mis een forme spéciale pour dissocier les valeurs négatives (texte rouge). </text:p>
      <text:p text:style-name="Text_20_body"><text:span text:style-name="Emphasis">Insertion d'autres colonnes de sortie</text:span></text:p>
      <text:p text:style-name="Text_20_body">Dans certains cas, par exemple, pour fabriquer des URLs dynamiques réutilisant certaines colonnes de sortie, il est nécessaire d'invoquer des résultats cachés ou provenant de ces colonnes. Une syntaxe spéciale permet de récupérer la valeur de sortie (de la même ligne de résultat) :</text:p>
      <text:list text:style-name="List_20_1" text:continue-numbering="false">
        <text:list-item>
          <text:p text:style-name="LastListParagraph_List_20_1_Content_First"> <text:span text:style-name="Strong_20_Emphasis">%{</text:span><text:span text:style-name="Emphasis">colname</text:span><text:span text:style-name="Strong_20_Emphasis">} :</text:span> où <text:span text:style-name="Emphasis">colname</text:span> est l'un des alias de sortie de la requête initiale.</text:p>
        </text:list-item>
      </text:list>
      <text:h text:style-name="Heading_20_4" text:outline-level="4"><text:bookmark-start text:name="__RefHeading___nom_des_colonnes_de_sortie_5"/><text:bookmark-start text:name="nom_des_colonnes_de_sortie"/>Nom des colonnes de sortie<text:bookmark-end text:name="__RefHeading___nom_des_colonnes_de_sortie_5"/><text:bookmark-end text:name="nom_des_colonnes_de_sortie"/></text:h>
      <text:p text:style-name="Text_20_body">Les colonnes de sortie peuvent etre “traduites” en libellés intelligibles pour l'affichage aux utilisateurs. Déifnissez une liste de labels utilisés sur les écrans. Vous donnerez autant de libellés que le paramètre primaire associé. </text:p>
      <text:p text:style-name="Text_20_body">Exemple :</text:p>
      <text:p text:style-name="Preformatted_20_Text"> Mois;Nombre de cours créés</text:p>
      <text:p text:style-name="Text_20_body"><text:span text:style-name="Emphasis">Paramètre primaire associé :</text:span> Colonnes de sorties</text:p>
      <text:h text:style-name="Heading_20_4" text:outline-level="4"><text:bookmark-start text:name="__RefHeading___taille_de_pagination_6"/><text:bookmark-start text:name="taille_de_pagination"/>Taille de pagination<text:bookmark-end text:name="__RefHeading___taille_de_pagination_6"/><text:bookmark-end text:name="taille_de_pagination"/></text:h>
      <text:p text:style-name="Text_20_body">Si la requête cible peut conduire à une sortie d'un très grand nombre de résultats, il peut être convenable, pour la performance des consultations de limiter le nombre de sorties. Si ce paramètre n'est pas défini, toutes les données seront affichées, sinon une pagination sera mise en place dans la requête.</text:p>
      <text:p text:style-name="Text_20_body">Précaution : Cette limitation peut affecter la cohérence de résultats affichés sous forme de table croisée ou sous forme hiérarchique. Utilisez là avec prudence pour ces formes d'affichage.</text:p>
      <text:p text:style-name="Text_20_body">La pagination des résultats peut être imposée par certains réglages globaux du bloc Dashboard (Protection contre les résultats massifs).</text:p>
      <text:h text:style-name="Heading_20_4" text:outline-level="4"><text:bookmark-start text:name="__RefHeading___activation_du_cache_de_resultat_7"/><text:bookmark-start text:name="activation_du_cache_de_resultat"/>Activation du cache de résultat<text:bookmark-end text:name="__RefHeading___activation_du_cache_de_resultat_7"/><text:bookmark-end text:name="activation_du_cache_de_resultat"/></text:h>
      <text:p text:style-name="Text_20_body">Le cache de résultat stocke en base de données les résultats bruts de la requête “finale” entièrement paramétrée avec ses composantes dynamiques. Les enregistrements produits par la requête sont préservés dans une table à part pour consultation rapide par la suite, pendant une certaine durée de vie. L'utilisation du cache est particulièrement intéressante sur des requêtes complexes avec beaucoup de jointures. Cela revien à stocker une “vue” en cache, sans intervention technique dans la base de données elle-même.</text:p>
      <text:h text:style-name="Heading_20_4" text:outline-level="4"><text:bookmark-start text:name="__RefHeading___ttl_du_cache_de_resultat_8"/><text:bookmark-start text:name="ttl_du_cache_de_resultat"/>TTL du cache de résultat<text:bookmark-end text:name="__RefHeading___ttl_du_cache_de_resultat_8"/><text:bookmark-end text:name="ttl_du_cache_de_resultat"/></text:h>
      <text:p text:style-name="Text_20_body">C'est la durée (en minutes) pendant laquelle les données seront conservées suite à une requête d'alimentation du cache.</text:p>
      <text:h text:style-name="Heading_20_4" text:outline-level="4"><text:bookmark-start text:name="__RefHeading___nettoyer_la_table_9"/><text:bookmark-start text:name="nettoyer_la_table"/>Nettoyer la table<text:bookmark-end text:name="__RefHeading___nettoyer_la_table_9"/><text:bookmark-end text:name="nettoyer_la_table"/></text:h>
      <text:p text:style-name="Text_20_body">La production de grandes tables avec beaucoup de données similaires peut rendre la lecture difficile lors de la consultation directe sur écran. La fonction de nettoyage supprime l'affchage d'une donnée si la valeur du résultat précédent est identique pour cette colonne. </text:p>
      <text:p text:style-name="Text_20_body"><text:span text:style-name="Strong_20_Emphasis">Attention :</text:span> Cette fonction n'est utilisable sans danger que pour des requêtes où toutes les valeurs sont exprimées. Elle ne permettrait pas de différentier par exemple une case “nettoyée” d'une ligne suivante qui ne contiendrait pas de données du tout.</text:p>
      <text:h text:style-name="Heading_20_4" text:outline-level="4"><text:bookmark-start text:name="__RefHeading___table_triable_10"/><text:bookmark-start text:name="table_triable"/>Table triable<text:bookmark-end text:name="__RefHeading___table_triable_10"/><text:bookmark-end text:name="table_triable"/></text:h>
      <text:p text:style-name="Text_20_body">Si vous activez cette option, vous n'avez plus besoin de préciser une clause ORDER BY explicite pour ordonner vos résultats. Le bloc Dashboard vous proposera des commutateurs d'ordre de lecture en haut de chaque colonne des tables de sortie. </text:p>
      <text:h text:style-name="Heading_20_4" text:outline-level="4"><text:bookmark-start text:name="__RefHeading___colonne_de_separation_des_sous_totaux_11"/><text:bookmark-start text:name="colonne_de_separation_des_sous_totaux"/>Colonne de séparation des sous totaux<text:bookmark-end text:name="__RefHeading___colonne_de_separation_des_sous_totaux_11"/><text:bookmark-end text:name="colonne_de_separation_des_sous_totaux"/></text:h>
      <text:p text:style-name="Text_20_body">si vous avez une colonne numérique (données aggrégables, ce qui exclut le cas de colonnes “ordinales” dont la valeur ne sert qu'à indexer ou ordonner les choses), vous désirerez parfois obtenir, en plus des totaliseurs globaux, des sous-totaux aggrégés suivant une dimension particulière de votre table. </text:p>
      <text:p text:style-name="Text_20_body">Vous devez entrer dans cette colonne le nom de la colonne pilotant l'aggrégation des sommes. Les sous-totaux affichés sont ceux des totaliseurs globaux qui ont été définis pour ce tableau de bord.</text:p>
      <text:p text:style-name="Text_20_body">Contrainte : pour que les sous-totaux soient produits, il faut que les lignes du résultats soient évaluées dans un ordre qui permet l'aggrégation et l'affichage du sous-total à la fin de chaque groupe de valeur d'aggrégation. C'est pour cela que : </text:p>
      <text:list text:style-name="List_20_1" text:continue-numbering="false">
        <text:list-item>
          <text:p text:style-name="List_20_1_Content_First"> La table doit être triable</text:p>
        </text:list-item>
        <text:list-item>
          <text:p text:style-name="List_20_1_Content_Last"> Le tri actif doit être celui de la colonne pilote de l'aggrégation des sous-totaux</text:p>
        </text:list-item>
      </text:list>
      <text:p text:style-name="Text_20_body">Exemple :</text:p>
      <text:p text:style-name="Text_20_body">Soit la requête :</text:p>
      <text:p text:style-name="Preformatted_20_Text">SELECT<text:line-break/><text:s text:c="2"/>ue.id as ueid,<text:line-break/><text:s text:c="2"/>c.shortname as sn,<text:line-break/><text:s text:c="2"/>c.fullname as fn,<text:line-break/><text:s text:c="2"/>cc.name as cat,<text:line-break/><text:s text:c="2"/>COUNT(*) as enrols<text:line-break/>FROM<text:line-break/><text:s text:c="2"/>{course} c,<text:line-break/><text:s text:c="2"/>{course_categories} cc,<text:line-break/><text:s text:c="2"/>{enrol} e,<text:line-break/><text:s text:c="2"/>{user_enrolments} ue<text:line-break/>WHERE<text:line-break/><text:s text:c="2"/>c.category = cc.id AND<text:line-break/><text:s text:c="2"/>c.id = e.courseid AND<text:line-break/><text:s text:c="2"/>e.id = ue.enrolid AND<text:line-break/><text:s text:c="2"/>e.status = 0<text:line-break/>&lt;%%FILTERS%%&gt;<text:line-break/>&lt;%%PARAMS%%&gt;<text:line-break/>GROUP BY<text:line-break/>sn</text:p>
      <text:p text:style-name="Text_20_body">qui compte le nombre d'inscriptions dans chaque cours, ce dernier qualifié par sa catégorie. Je souhaiterais pouvoir afficher les sous-totaux d'inscription dans chaque catégorie.</text:p>
      <text:list text:style-name="Numbering_20_1" text:continue-numbering="false">
        <text:list-item>
          <text:p text:style-name="Numbering_20_1_Content_First"> Commencer par ajouter un totaliseur sur les inscriptions (<text:span text:style-name="Emphasis">enrol</text:span>)</text:p>
        </text:list-item>
        <text:list-item>
          <text:p text:style-name="Numbering_20_1_Content"> Puis désigner la colonne <text:span text:style-name="Emphasis">cat</text:span> comme pilote de sous-totaux</text:p>
        </text:list-item>
        <text:list-item>
          <text:p text:style-name="Numbering_20_1_Content"> Rendez la table triable</text:p>
        </text:list-item>
        <text:list-item>
          <text:p text:style-name="Numbering_20_1_Content_Last"> Affichez le résultat et triez sur la colonne “Catégories” (<text:span text:style-name="Emphasis">cat</text:span>)</text:p>
        </text:list-item>
      </text:list>
      <text:p text:style-name="Text_20_body">les sous-totaux vont être affichés</text:p>
      <text:p text:style-name="Text_20_body"><draw:frame draw:style-name="mediacenter" draw:name="0" text:anchor-type="paragraph" draw:z-index="0" svg:width="17.515416666667cm" style:rel-width="100%" svg:height="6.2177083333333cm" style:rel-height="scale"><draw:image xlink:href="Pictures/dc17e6390bf4f4097eebfb4133cc1545.png" xlink:type="simple" xlink:show="embed" xlink:actuate="onLoad"/></draw:frame></text:p>
      <text:p text:style-name="Text_20_body"><text:a xlink:type="simple" xlink:href="https://docsen.activeprolearn.com/doku.php?id=blockdashboardus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4::07:52</meta:creation-date>
    <dc:creator>Generated</dc:creator>
    <dc:date>2026-09-16T14::07:52</dc:date>
    <dc:language>en-US</dc:language>
    <meta:editing-cycles>1</meta:editing-cycles>
    <meta:editing-duration>PT0S</meta:editing-duration>
    <dc:title>blockdashboardconfigoutputfields</dc:title>
  </office:meta>
</office:document-meta>
</file>