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c68d6ec12b2bb6aaf2c2f0cf673d8ef2.png"/>
  <manifest:file-entry manifest:media-type="image/png" manifest:full-path="Pictures/ae381c168cbeb05aa8aaab810bf227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availability:week:userguide"/><text:bookmark-start text:name="__RefHeading___availability_conditionweek_1"/><text:bookmark-start text:name="availability_conditionweek"/>Availability condition : Week<text:bookmark-end text:name="__RefHeading___availability_conditionweek_1"/><text:bookmark-end text:name="availability_conditionweek"/></text:h>
      <text:h text:style-name="Heading_20_3" text:outline-level="3"><text:bookmark-start text:name="__RefHeading___user_guide_restrictions_by_week_from_start_2"/><text:bookmark-start text:name="user_guide_restrictions_by_week_from_start"/>User guide  Restrictions by week from start<text:bookmark-end text:name="__RefHeading___user_guide_restrictions_by_week_from_start_2"/><text:bookmark-end text:name="user_guide_restrictions_by_week_from_start"/></text:h>
      <text:h text:style-name="Heading_20_4" text:outline-level="4"><text:bookmark-start text:name="__RefHeading___rendering_3"/><text:bookmark-start text:name="rendering"/>rendering<text:bookmark-end text:name="__RefHeading___rendering_3"/><text:bookmark-end text:name="rendering"/></text:h>
      <text:p text:style-name="Text_20_body"><draw:frame draw:style-name="media" draw:name="1" text:anchor-type="as-char" draw:z-index="1" svg:width="25.452916666667cm" style:rel-width="100%" svg:height="11.086041666667cm" style:rel-height="scale"><draw:image xlink:href="Pictures/c68d6ec12b2bb6aaf2c2f0cf673d8ef2.png" xlink:type="simple" xlink:show="embed" xlink:actuate="onLoad"/></draw:frame></text:p>
      <text:p text:style-name="Text_20_body"><draw:frame draw:style-name="media" draw:name="2" text:anchor-type="as-char" draw:z-index="2" svg:width="10.583333333333cm" svg:height="4.60375cm"><draw:image xlink:href="Pictures/ae381c168cbeb05aa8aaab810bf22788.png" xlink:type="simple" xlink:show="embed" xlink:actuate="onLoad"/></draw:frame></text:p>
      <text:p text:style-name="Horizontal_20_Line"/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emaux : development</text:p>
        </text:list-item>
        <text:list-item>
          <text:p text:style-name="List_20_1_Content_Last"> Florence Labord : Documentation &amp; tests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Back to home</text:a> - <text:a xlink:type="simple" xlink:href="https://docsen.activeprolearn.com/doku.php?id=availability:week" text:style-name="Internet_20_link" text:visited-style-name="Visited_20_Internet_20_Link">Return to the plugin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1::50:21</meta:creation-date>
    <dc:creator>Generated</dc:creator>
    <dc:date>2026-08-10T11::50:21</dc:date>
    <dc:language>en-US</dc:language>
    <meta:editing-cycles>1</meta:editing-cycles>
    <meta:editing-duration>PT0S</meta:editing-duration>
    <dc:title>availability:week:userguide</dc:title>
  </office:meta>
</office:document-meta>
</file>