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03ee1f090bc334c1c7155c0290f460.png"/>
  <manifest:file-entry manifest:media-type="image/png" manifest:full-path="Pictures/6d92a6a4eabf4e8c6cfbcce917fe78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thticketinstall"/><text:bookmark-start text:name="__RefHeading___authentificationticket_1"/><text:bookmark-start text:name="authentificationticket"/>Authentification : Ticket<text:bookmark-end text:name="__RefHeading___authentificationticket_1"/><text:bookmark-end text:name="authentificationticket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écompactez l'archive dans le répertoire “auth” de votre distribution Moodle. </text:p>
      <text:p text:style-name="Text_20_body">Naviguez vers les notifications de l'administration de site pour terminer l'installation logique du composant</text:p>
      <text:h text:style-name="Heading_20_3" text:outline-level="3"><text:bookmark-start text:name="__RefHeading___activation_3"/><text:bookmark-start text:name="activation"/>Activation<text:bookmark-end text:name="__RefHeading___activation_3"/><text:bookmark-end text:name="activation"/></text:h>
      <text:p text:style-name="Text_20_body">le composant d'authentification par ticket doit être activé dans la pile d'authentification pour pouvoir prendre en charge les URLs accompagnées d'un ticket de pré-authentification.</text:p>
      <text:list text:style-name="List_20_1" text:continue-numbering="false">
        <text:list-item>
          <text:p text:style-name="List_20_1_Content_First"> Développez l'adminitration du site</text:p>
        </text:list-item>
        <text:list-item>
          <text:p text:style-name="List_20_1_Content"> Développez la branche Administration du site &gt; Plugins &gt; Authentification</text:p>
        </text:list-item>
        <text:list-item>
          <text:p text:style-name="List_20_1_Content_Last"> Naviguez dans la page <text:span text:style-name="Strong_20_Emphasis">Gestion de l'authentification</text:span></text:p>
        </text:list-item>
      </text:list>
      <text:p text:style-name="Text_20_body">La méthode d'authentification par ticket est désactivée et en bas de la liste : </text:p>
      <text:p text:style-name="Text_20_body"><draw:frame draw:style-name="mediacenter" draw:name="0" text:anchor-type="paragraph" draw:z-index="0" svg:width="18.547291666667cm" style:rel-width="100%" svg:height="2.69875cm" style:rel-height="scale"><draw:image xlink:href="Pictures/d603ee1f090bc334c1c7155c0290f460.png" xlink:type="simple" xlink:show="embed" xlink:actuate="onLoad"/></draw:frame></text:p>
      <text:p text:style-name="Text_20_body">cliquez sur l'oeil d'activation, et remontez le plugin pour être en tête de la liste comme ceci : </text:p>
      <text:p text:style-name="Text_20_body"><draw:frame draw:style-name="mediacenter" draw:name="1" text:anchor-type="paragraph" draw:z-index="1" svg:width="17.727083333333cm" style:rel-width="100%" svg:height="6.4029166666667cm" style:rel-height="scale"><draw:image xlink:href="Pictures/6d92a6a4eabf4e8c6cfbcce917fe780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18</meta:creation-date>
    <dc:creator>Generated</dc:creator>
    <dc:date>2026-09-03T03::59:18</dc:date>
    <dc:language>en-US</dc:language>
    <meta:editing-cycles>1</meta:editing-cycles>
    <meta:editing-duration>PT0S</meta:editing-duration>
    <dc:title>authticketinstall</dc:title>
  </office:meta>
</office:document-meta>
</file>