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7ed356927e535f6836c7e53c4737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uth:digicode:userguide"/><text:bookmark-start text:name="__RefHeading___digicode_authenticationuser_guide_1"/><text:bookmark-start text:name="digicode_authenticationuser_guide"/>Digicode authentication : User Guide<text:bookmark-end text:name="__RefHeading___digicode_authenticationuser_guide_1"/><text:bookmark-end text:name="digicode_authenticationuser_guide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ere is no direct use of this component, except the ability to a user for performance reasons, to connect to Moodle via standard login and password replaced by a digicode, to arrive directly on an internal page of moodle and under his identity.</text:p>
      <text:h text:style-name="Heading_20_4" text:outline-level="4"><text:bookmark-start text:name="__RefHeading___use_case_3"/><text:bookmark-start text:name="use_case"/>use case<text:bookmark-end text:name="__RefHeading___use_case_3"/><text:bookmark-end text:name="use_case"/></text:h>
      <text:p text:style-name="Text_20_body">A Moodle platform with high but punctual load peaks, requiring a very high number of simultaneous connection.</text:p>
      <text:h text:style-name="Heading_20_3" text:outline-level="3"><text:bookmark-start text:name="__RefHeading___rendu_4"/><text:bookmark-start text:name="rendu"/>Rendu<text:bookmark-end text:name="__RefHeading___rendu_4"/><text:bookmark-end text:name="rendu"/></text:h>
      <text:p text:style-name="Text_20_body"><draw:frame draw:style-name="mediacenter" draw:name="0" text:anchor-type="paragraph" draw:z-index="0" svg:width="17.197916666667cm" style:rel-width="100%" svg:height="17.197916666667cm" style:rel-height="scale"><draw:image xlink:href="/var/www/docsen.activeprolearn.com-librarian/data/media/auth/digicode/rendu2.png" xlink:type="simple" xlink:show="embed" xlink:actuate="onLoad"/></draw:frame></text:p>
      <text:h text:style-name="Heading_20_3" text:outline-level="3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5" text:outline-level="5"><text:bookmark-start text:name="__RefHeading___access_6"/><text:bookmark-start text:name="access"/>Access<text:bookmark-end text:name="__RefHeading___access_6"/><text:bookmark-end text:name="access"/></text:h>
      <text:p text:style-name="Text_20_body">Site administration/plugins/authentication/digicode access</text:p>
      <text:h text:style-name="Heading_20_3" text:outline-level="3"><text:bookmark-start text:name="__RefHeading___active_7"/><text:bookmark-start text:name="active"/>Active<text:bookmark-end text:name="__RefHeading___active_7"/><text:bookmark-end text:name="active"/></text:h>
      <text:p text:style-name="Text_20_body">yes/no: No  default. When enabled, the users can use their short digicode for quick access to moodle.</text:p>
      <text:h text:style-name="Heading_20_4" text:outline-level="4"><text:bookmark-start text:name="__RefHeading___enable_password_expiry_8"/><text:bookmark-start text:name="enable_password_expiry"/>enable password expiry<text:bookmark-end text:name="__RefHeading___enable_password_expiry_8"/><text:bookmark-end text:name="enable_password_expiry"/></text:h>
      <text:p text:style-name="Text_20_body">Allow passwords to expire after a specified time.</text:p>
      <text:h text:style-name="Heading_20_4" text:outline-level="4"><text:bookmark-start text:name="__RefHeading___instructions_9"/><text:bookmark-start text:name="instructions"/>Instructions<text:bookmark-end text:name="__RefHeading___instructions_9"/><text:bookmark-end text:name="instructions"/></text:h>
      <text:p text:style-name="Text_20_body">Instructions optionnelles affichées sous la mire de connexion</text:p>
      <text:h text:style-name="Heading_20_4" text:outline-level="4"><text:bookmark-start text:name="__RefHeading___restriction_type_10"/><text:bookmark-start text:name="restriction_type"/>Restriction type<text:bookmark-end text:name="__RefHeading___restriction_type_10"/><text:bookmark-end text:name="restriction_type"/></text:h>
      <text:p text:style-name="Text_20_body">The type of target for the restriction</text:p>
      <text:list text:style-name="List_20_1" text:continue-numbering="false">
        <text:list-item>
          <text:p text:style-name="List_20_1_Content_First"> None</text:p>
        </text:list-item>
        <text:list-item>
          <text:p text:style-name="List_20_1_Content"> user profile field</text:p>
        </text:list-item>
        <text:list-item>
          <text:p text:style-name="List_20_1_Content"> Capability on context</text:p>
        </text:list-item>
        <text:list-item>
          <text:p text:style-name="List_20_1_Content_Last"> Role in context</text:p>
        </text:list-item>
      </text:list>
      <text:h text:style-name="Heading_20_4" text:outline-level="4"><text:bookmark-start text:name="__RefHeading___restriction_context_11"/><text:bookmark-start text:name="restriction_context"/>Restriction context<text:bookmark-end text:name="__RefHeading___restriction_context_11"/><text:bookmark-end text:name="restriction_context"/></text:h>
      <text:p text:style-name="Text_20_body">Context in wich restriction is applied : The context of the restriction where the criteria will be evaluated on</text:p>
      <text:list text:style-name="List_20_1" text:continue-numbering="false">
        <text:list-item>
          <text:p text:style-name="List_20_1_Content_First"> Site</text:p>
        </text:list-item>
        <text:list-item>
          <text:p text:style-name="List_20_1_Content"> Course</text:p>
        </text:list-item>
        <text:list-item>
          <text:p text:style-name="List_20_1_Content"> User</text:p>
        </text:list-item>
        <text:list-item/>
      </text:list>
      <text:h text:style-name="Heading_20_4" text:outline-level="4"><text:bookmark-start text:name="__RefHeading___restriction_value_or_filter_12"/><text:bookmark-start text:name="restriction_value_or_filter"/>Restriction value or filter<text:bookmark-end text:name="__RefHeading___restriction_value_or_filter_12"/><text:bookmark-end text:name="restriction_value_or_filter"/></text:h>
      <text:p text:style-name="Text_20_body">A value or filter expression to restrict digicode allowed users</text:p>
      <text:p text:style-name="Text_20_body"><draw:frame draw:style-name="mediacenter" draw:name="1" text:anchor-type="paragraph" draw:z-index="1" svg:width="17.197916666667cm" style:rel-width="100%" svg:height="12.639998861566cm" style:rel-height="scale"><draw:image xlink:href="Pictures/bd7ed356927e535f6836c7e53c473747.png" xlink:type="simple" xlink:show="embed" xlink:actuate="onLoad"/></draw:frame></text:p>
      <text:p text:style-name="Horizontal_20_Line"/>
      <text:h text:style-name="Heading_20_3" text:outline-level="3"><text:bookmark-start text:name="__RefHeading___credits_13"/><text:bookmark-start text:name="credits"/>Credits<text:bookmark-end text:name="__RefHeading___credits_13"/><text:bookmark-end text:name="credits"/></text:h>
      <text:list text:style-name="List_20_1" text:continue-numbering="false">
        <text:list-item>
          <text:p text:style-name="List_20_1_Content_First"> Valéry Frémaux (valery@activeprolearn.com)) Develop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
<text:a xlink:type="simple" xlink:href="https://docsen.activeprolearn.com/doku.php?id=auth:digicode" text:style-name="Internet_20_link" text:visited-style-name="Visited_20_Internet_20_Link">Back to the component index</text:a>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03:16</meta:creation-date>
    <dc:creator>Generated</dc:creator>
    <dc:date>2026-09-10T08::03:16</dc:date>
    <dc:language>en-US</dc:language>
    <meta:editing-cycles>1</meta:editing-cycles>
    <meta:editing-duration>PT0S</meta:editing-duration>
    <dc:title>auth:digicode:userguide</dc:title>
  </office:meta>
</office:document-meta>
</file>